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ые-выходные-со-знаменитостями-новые-форматы-и-темы-занятий"/>«Спортивные выходные» со знаменитостями: новые форматы и темы занятий<text:bookmark-end text:name="спортивные-выходные-со-знаменитостями-новые-форматы-и-темы-занятий"/></text:h>
      <text:p text:style-name="First_20_paragraph">25.03.2021</text:p>
      <text:p text:style-name="Text_20_body">Спортивные выходные» — это бесплатные тренировки под руководством профессиональных тренеров. Проект был запущен Департаментом спорта города Москвы совместно с центрами госуслуг «Мои документы» в августе 2020 года. Сначала занятия проводились на площадках ВДНХ, а осенью они перешли в онлайн-формат.</text:p>
      <text:p text:style-name="Text_20_body">В марте 2021 года стартовал новый сезон проекта. Участникам предлагается три формата активных мероприятий:</text:p>
      <text:p text:style-name="Text_20_body"><text:line-break/></text:p>
      <text:p text:style-name="Text_20_body">— <text:span text:style-name="T1">Zoom-тренировки. </text:span>Это групповые занятия с тренером, который следит за ходом упражнений и дает рекомендации. Тренировки проводятся каждые выходные в мини-группах до 25 человек.</text:p>
      <text:p text:style-name="Text_20_body"><text:line-break/></text:p>
      <text:p text:style-name="Text_20_body">—<text:span text:style-name="T1"> Тренировки на</text:span> <text:a xlink:type="simple" xlink:href="https://youtube.com/channel/UCeR98g3Hppp6WfIZZr2f_tQ" office:name=""><text:span text:style-name="Definition">YouTube-канале</text:span></text:a>. Проводятся по выходным в 10:00, 12:00 и 14:00 с участием тренеров, спортсменов и приглашенных звезд. Все видео остаются на канале и доступны в любое время. Количество участников неограниченно.</text:p>
      <text:p text:style-name="Text_20_body"><text:line-break/></text:p>
      <text:p text:style-name="Text_20_body">—<text:span text:style-name="T1"> Утренние зарядки.</text:span> Занятия проводятся в прямом эфире по будням в 7 утра на YouTube-канале. Продолжительность — 15 минут.</text:p>
      <text:p text:style-name="Text_20_body">За расписанием и обновлениями можно следить <text:a xlink:type="simple" xlink:href="https://sportsweekend.ru/" office:name=""><text:span text:style-name="Definition">на сайте</text:span></text:a> проекта.</text:p>
      <text:p text:style-name="Text_20_body"><text:span text:style-name="T1">Кого необходимо приглашать для участия в тренировках проекта «Спортивные выходные»?</text:span></text:p>
      <text:p text:style-name="Text_20_body">https://ag.mos.ru/poll/10468</text:p>
      <text:p text:style-name="Text_20_body"><text:line-break/></text:p>
      <text:p text:style-name="Text_20_body">Адрес страницы: <text:a xlink:type="simple" xlink:href="http://brateevo.mos.ru/presscenter/active-citizen/detail/9812783.html" office:name=""><text:span text:style-name="Definition">http://brateevo.mos.ru/presscenter/active-citizen/detail/981278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13:47Z</meta:creation-date>
    <dc:date>2023-05-30T17:13:47Z</dc:date>
  </office:meta>
</office:document-meta>
</file>