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лесо-обозрения-солнце-москвы"/>Колесо обозрения «Солнце Москвы»<text:bookmark-end text:name="колесо-обозрения-солнце-москвы"/></text:h>
      <text:p text:style-name="First_20_paragraph">10.02.2022</text:p>
      <text:p text:style-name="Text_20_body">У посетителей ВДНХ скоро появится возможность увидеть Выставку с высоты птичьего полета. По соседству строят самое большое колесо обозрения в Европе — «Солнце Москвы». Оно будет расположено у Южного входа. Его высота — 140 метров — сравнима с 45-этажным домом!</text:p>
      <text:p text:style-name="Text_20_body">Самое большое в Европе колесо обозрения «Солнце Москвы» около ВДНХ планируют открыть в первой половине года. Оно строится вместо старого аттракциона — колеса обозрения имени 850-летия Москвы, которое разобрали в 2016 году. Конструкция будет располагаться слева от Южного входа ВДНХ. Высота нового аттракциона составит 140 метров, что можно сравнить с 45-этажным домом.</text:p>
      <text:p text:style-name="Text_20_body">Колесо обозрения будет отвечать всем правилам безопасности и комфорта. В нем предусмотрено 30 закрытых кабинок, каждая из которых сможет вместить по 15 человек. Их оборудуют системами кондиционирования и отопления, аудиогидом, тревожной кнопкой для связи с оператором. Один прогулочный круг на новом колесе обозрения в среднем займет 18 минут 40 секунд. </text:p>
      <text:p text:style-name="Text_20_body">Также на территории в составе аттракциона построят многофункциональный комплекс с выставочными помещениями, детским центром, кинотеатром, гастромаркетом. Из комплекса по крытому траволатору можно будет пройти на посадку в колесо обозрения.</text:p>
      <text:p text:style-name="Text_20_body">У колеса обозрения «Солнце Москвы» появятся и новые сервисы. Так, например, можно будет арендовать кабинку для особенных событий. Например, для празднования дня рождения, свадьбы, проведения фотосессий или даже занятий йогой.</text:p>
      <text:h text:style-name="Heading_20_2" text:outline-level="2"><text:bookmark-start text:name="какие-дополнительные-сервисы-и-услуги-нужны-при-аренде-кабинки-на-аттракционе-солнце-москвы"/>Какие дополнительные сервисы и услуги нужны при аренде кабинки на аттракционе «Солнце Москвы»?<text:bookmark-end text:name="какие-дополнительные-сервисы-и-услуги-нужны-при-аренде-кабинки-на-аттракционе-солнце-москвы"/></text:h>
      <text:p text:style-name="First_20_paragraph"><text:line-break/></text:p>
      <text:p text:style-name="Text_20_body">Адрес страницы: <text:a xlink:type="simple" xlink:href="http://brateevo.mos.ru/presscenter/active-citizen/detail/2007084.html" office:name=""><text:span text:style-name="Definition">http://brateevo.mos.ru/presscenter/active-citizen/detail/200708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5:34:49Z</meta:creation-date>
    <dc:date>2023-05-30T15:34:49Z</dc:date>
  </office:meta>
</office:document-meta>
</file>