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-по-21-июля-2025-года-проводится-декларационная-кампания-за-2-квартал-2025-года"/>С 1 по 21 июля 2025 года проводится декларационная кампания за 2 квартал 2025 года<text:bookmark-end text:name="с-1-по-21-июля-2025-года-проводится-декларационная-кампания-за-2-квартал-2025-года"/></text:h>
      <text:p text:style-name="First_20_paragraph">11.07.2025</text:p>
      <text:p text:style-name="Text_20_body">Декларации об объеме розничной продажи алкогольной (за исключением пива и пивных напитков, сидра, пуаре и медовухи) (форма № 7) и спиртосодержащей продукции  за 2 квартал 2025 года <text:span text:style-name="T1">необходимо подать не позднее 21 июля 2025 года</text:span> организациям, имеющим лицензию на розничную продажу алкогольной продукции при оказании услуг общественного питания на региональную площадку города Москвы в информационной системе Федеральной службы по контролю за алкогольным и табачным рынками <text:span text:style-name="T1">https://service.fsrar.ru/ </text:span><text:span text:style-name="T2">исключительно в форме электронного документа</text:span>.</text:p>
      <text:p text:style-name="Text_20_body">Просим обратить внимание на выбор региона регистрации Вашей организации при представлении декларации.</text:p>
      <text:p text:style-name="Text_20_body">Приказом Федеральной службы по регулированию алкогольного рынка                          от  17 декабря 2020 года № 396 «Об утверждении порядка и формата представления в форме электронного документа деклараций об объеме производства, оборота и (или) использования этилового спирта, алкогольной и спиртосодержащей продукции, об использовании производственных мощностей производителями пива и пивных напитков сидра, пуаре, медовухи, форм и порядка заполнения таких деклараций»  утверждены порядок и формы представления деклараций.</text:p>
      <text:p text:style-name="Text_20_body">В соответствии с Порядком, утвержденным Приказом Федеральной службы по регулированию алкогольного рынка от 17 декабря 2020 года № 396 <text:span text:style-name="T1">организации, имеющие лицензию на розничную продажу алкогольной продукции при оказании услуг общественного питания,</text:span> представляют декларации по форме № 7.</text:p>
      <text:p text:style-name="Text_20_body">Декларации по форме № 7 необходимо подавать в случае наличия оборота алкогольной продукции в отчетном периоде или остатков на конец предыдущего отчетного периода.</text:p>
      <text:p text:style-name="Text_20_body">Передача данных в ЕГАИС не освобождает хозяйствующих субъектов от представления деклараций. </text:p>
      <text:p text:style-name="Text_20_body">Для организаций и индивидуальных предпринимателей, осуществляющих розничную продажу пива и пивных напитков, сидра, пуаре, медовухи представление <text:span text:style-name="T1">деклараций об объеме розничной продажи пива и пивных напитков, сидра, пуаре и медовухи  (форма № 8) начиная со 2 квартала 2025 года не требуется.</text:span></text:p>
      <text:p text:style-name="Text_20_body">Организации, которые на момент декларационной кампании завершили предпринимательскую деятельность по осуществлению розничной продажи алкогольной продукции, но  последняя сданная декларация об объеме розничной продажи алкогольной и спиртосодержащей продукции (форма № 7) за предыдущий период  имеет не нулевые остатки обязаны представлять декларации за текущий отчетный период.</text:p>
      <text:p text:style-name="Text_20_body">Контактный телефон в Департаменте торговли и услуг города Москвы по вопросам декларирования: 8(495) 621-18-58, 8(495) 628-24-75.</text:p>
      <text:p text:style-name="Text_20_body"><text:line-break/></text:p>
      <text:p text:style-name="Text_20_body">Адрес страницы: <text:a xlink:type="simple" xlink:href="http://brateevo.mos.ru/economy-and-consumer-market/detail/13100334.html" office:name=""><text:span text:style-name="Definition">http://brateevo.mos.ru/economy-and-consumer-market/detail/13100334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14T00:25:52Z</meta:creation-date>
    <dc:date>2025-07-14T00:25:52Z</dc:date>
  </office:meta>
</office:document-meta>
</file>