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состоится-роуд-шоу-по-теме-продажа-городского-имущества-для-бизнеса-и-жизни.-путеводитель-в-мир-торгов"/>27 мая состоится роуд-шоу по теме «Продажа городского имущества для бизнеса и жизни. Путеводитель в мир торгов»<text:bookmark-end text:name="мая-состоится-роуд-шоу-по-теме-продажа-городского-имущества-для-бизнеса-и-жизни.-путеводитель-в-мир-торгов"/></text:h>
      <text:p text:style-name="First_20_paragraph">22.05.2025</text:p>
      <text:p text:style-name="Text_20_body"><text:span text:style-name="T1">Уважаемые предприниматели и жители столицы!</text:span></text:p>
      <text:p text:style-name="Text_20_body"> </text:p>
      <text:p text:style-name="Text_20_body">Приглашаем вас принять участие в роуд-шоу по теме «Продажа городского имущества для бизнеса и жизни. Путеводитель в мир торгов», которое проведет Департамент города Москвы по конкурентной политике.</text:p>
      <text:p text:style-name="Text_20_body">На мероприятии будет представлена информация о разных объектах недвижимости, выставленных на электронные торги, для владельцев бизнеса, инвесторов и физических лиц. Программа роуд-шоу включает отдельный блок, где эксперты расскажут об актуальных лотах для собственников автопарков, таксопарков, сервисов каршеринга и автовладельцев <text:bookmark-start text:name="id__Hlk198647571"/>–<text:bookmark-end text:name="id__Hlk198647571"/> машино-местах, паркингах, правах на размещение некапитальных объектов, в частности, плоскостных парковок.</text:p>
      <text:p text:style-name="Text_20_body">Основные темы для обсуждения:</text:p>
      <text:p text:style-name="Text_20_body">– оформление электронной подписи для участия в открытых торгах;</text:p>
      <text:p text:style-name="Text_20_body">– подбор и приобретение городского имущества на аукционах;</text:p>
      <text:p text:style-name="Text_20_body">– объекты на продажу – условия реализации и участия в торгах;</text:p>
      <text:p text:style-name="Text_20_body">– гарантийная поддержка предпринимателей в Москве;</text:p>
      <text:p text:style-name="Text_20_body">– алгоритм работы на электронной торговой площадке «Росэлторг».</text:p>
      <text:p text:style-name="Text_20_body">Мероприятие состоится <text:span text:style-name="T1">27 мая 2025 г. в 10:00</text:span> в очном формате по адресу: <text:span text:style-name="T1">г. Москва, Вознесенский пер., д. 22 (Ситуационный центр города Москвы, зал «Медиацентр»).</text:span> </text:p>
      <text:p text:style-name="Text_20_body"><text:span text:style-name="T1">Для посещения необходимо наличие аккредитации и оригинал паспорта</text:span>. Количество мест ограничено. Зарегистрироваться на мероприятие можно <text:a xlink:type="simple" xlink:href="https://xn--c1akqii.xn--80adxhks/event/prodazha-gorodskogo-imushestva-dlya-biznesa-i-zhizni-putevoditel-v-mir-torgov" office:name=""><text:span text:style-name="Definition">по ссылке</text:span></text:a>.</text:p>
      <text:p text:style-name="Text_20_body"> </text:p>
      <text:p text:style-name="Text_20_body"><text:span text:style-name="T1">Ждем вас!  </text:span></text:p>
      <text:p text:style-name="Text_20_body"> </text:p>
      <text:p text:style-name="Text_20_body"><text:line-break/></text:p>
      <text:p text:style-name="Text_20_body"><text:span text:style-name="T2">Контактное лицо для аккредитации и взаимодействия – руководитель пресс-службы Департамента города Москвы по конкурентной политике </text:span><text:span text:style-name="T3">Юдина Марина Александровна</text:span><text:span text:style-name="T2"> (электронная почта: YudinaMA3@mzk.mos.ru).</text:span><text:line-break/><text:line-break/>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983981.html" office:name=""><text:span text:style-name="Definition">http://brateevo.mos.ru/economy-and-consumer-market/detail/1298398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19:57:23Z</meta:creation-date>
    <dc:date>2025-05-26T19:57:23Z</dc:date>
  </office:meta>
</office:document-meta>
</file>