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крашаем-город-к-празднованию-80-летия-победы-в-великой-отечественной-войне"/>Украшаем город к празднованию 80-летия Победы в Великой Отечественной войне<text:bookmark-end text:name="украшаем-город-к-празднованию-80-летия-победы-в-великой-отечественной-войне"/></text:h>
      <text:p text:style-name="First_20_paragraph">28.04.2025</text:p>
      <text:p text:style-name="Text_20_body"><text:span text:style-name="T1">ОАТИ напоминает о праздничном и флаговом оформлении.</text:span></text:p>
      <text:p text:style-name="Text_20_body">В рамках подготовки к празднованию 80-летия Победы в Великой Отечественной войне городские службы приступили к масштабному украшению столицы. В процессе установки более 4 500 объёмно-декоративных конструкций, символизирующих День Победы. Традиционное праздничное и тематическое оформление охватит улицы, парки, площади и транспортные магистрали, создаст атмосферу торжества для жителей и гостей Москвы.</text:p>
      <text:p text:style-name="Text_20_body">Инспекция по контролю за состоянием художественного оформления и рекламы Объединения административно-технических инспекций города Москвы (ОАТИ) напоминает о правилах по размещению праздничного и тематического оформления для предприятий потребительского рынка и услуг.</text:p>
      <text:p text:style-name="Text_20_body"><text:span text:style-name="T1">«В Москве действует правило, согласно которому</text:span> <text:span text:style-name="T1">готовность праздничного оформления для предприятий потребительского рынка и услуг устанавливается за 10 дней до праздничной даты. Праздничное оформление к 9 Мая необходимо обеспечить до 30 апреля. Объектами праздничного оформления являются фасады, витрины зданий и прилегающие к ним территории. Для праздничного и тематического оформления используются такие элементы, как настенные светодиодные композиции, гирлянды, объёмно-пространственные композиции, подвесные украшения, тематические наклейки и плакаты, дополнительные элементы освещения, в том числе световой декор и иные инновационные элементы праздничного и тематического оформления. Помимо праздничного оформления, необходимо организовать флаговое оформление. Флаги должны вывесить управляющие компании многоквартирных домов, собственники торговых, административных и офисных зданий»,</text:span> – рассказал первый заместитель начальника ОАТИ <text:span text:style-name="T2">Дмитрий Воронков</text:span>.</text:p>
      <text:p text:style-name="Text_20_body">Флаговое оформление к 9 Мая необходимо обеспечить 30 апреля до 18:00. Управляющие компании многоквартирных домов, собственники торговых, административных и офисных зданий должны вывесить флаг Российской Федерации и флаг города Москвы на жилых, административных и производственных зданиях. 8 мая до 18:00 необходимо дополнительно разместить копию Знамени Победы.</text:p>
      <text:p text:style-name="Text_20_body">ОАТИ обращает внимание на то, что существуют единые правила при одновременном вывешивании Государственного флага Российской Федерации, флага города Москвы и копии Знамени Победы. При условии нахождения лицом к размещаемым объектам Государственный флаг Российской Федерации вывешивается в центре, слева от Государственного флага Российской Федерации вывешивается копия Знамени Победы, справа вывешивается флаг города Москвы.</text:p>
      <text:p text:style-name="Text_20_body">Уточнить вопросы, связанные с праздничным и флаговым оформлением, а также узнать все обязательные требования к своей организации можно на платформе <text:a xlink:type="simple" xlink:href="https://knd.mos.ru/event-calendar-public" office:name=""><text:span text:style-name="Definition">«Открытый контроль»</text:span></text:a> – цифровой площадке для коммуникации бизнеса с контрольными (надзорными) органами столицы. С помощью сервиса «Вопрос контрольному органу» можно написать инспектору ОАТИ и получить оперативный ответ. В сервисе «Консультирование» есть возможность записаться на развернутую консультацию, выбрав удобное время и способ общения: телефон, видеосвязь или личный прием. В <text:a xlink:type="simple" xlink:href="https://knd.mos.ru/event-calendar-public" office:name=""><text:span text:style-name="Definition">«Календаре контрольных дат»</text:span></text:a> размещены все праздничные и памятные даты, к которым необходимо организовывать тематическое и праздничное оформление. </text:p>
      <text:p text:style-name="Text_20_body"><text:line-break/></text:p>
      <text:p text:style-name="Text_20_body">Адрес страницы: <text:a xlink:type="simple" xlink:href="http://brateevo.mos.ru/economy-and-consumer-market/detail/12939289.html" office:name=""><text:span text:style-name="Definition">http://brateevo.mos.ru/economy-and-consumer-market/detail/12939289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29T19:40:10Z</meta:creation-date>
    <dc:date>2025-04-29T19:40:10Z</dc:date>
  </office:meta>
</office:document-meta>
</file>