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юридических-лиц-и-индивидуальных-предпринимателей-для-получения-лицензии-на-осуществление-деятельности-по-оказанию-услуг-по-дезинфекции-дезинсекции-и-дератизации-в-целях-обеспечения-санитарно--эпидемиологического-благополучия-населения"/>Памятка для юридических лиц и индивидуальных предпринимателей для получения лицензии на осуществление деятельности по оказанию услуг по дезинфекции, дезинсекции и дератизации в целях обеспечения санитарно- эпидемиологического благополучия населения<text:bookmark-end text:name="памятка-для-юридических-лиц-и-индивидуальных-предпринимателей-для-получения-лицензии-на-осуществление-деятельности-по-оказанию-услуг-по-дезинфекции-дезинсекции-и-дератизации-в-целях-обеспечения-санитарно--эпидемиологического-благополучия-населения"/></text:h>
      <text:p text:style-name="First_20_paragraph">15.04.2025</text:p>
      <text:p text:style-name="Text_20_body">Лицензирование деятельности по оказанию услуг по дезинфекции, дезинсекции и целях обеспечения санитарно-эпидемиологического благополучия - населения (далее лицензируемая деятельность) осуществляется в соответствии с Федеральным законом от 04.05.2011 №99-ФЗ «О лицензировании отдельных видов деятельности» (далее - Закон №99-ФЗ) и Постановлением Правительства Российской Федерации от 20.03.2024 №337 «Об утверждении Положения о лицензировании деятельности по оказанию услуг по дезинфекции, дезинсекции и дератизации в целях обеспечения санитарно-эпидемиологического благополучия населения» (далее - Постановление №337).</text:p>
      <text:p text:style-name="Text_20_body">Организации дезинфекционного профиля, желающие осуществлять услуги по дезинфекции, дезинсекции и дератизации на территории Российской Федерации, с 01.03.2025г. обязаны <text:span text:style-name="T1">иметь лицензию на оказание данных услуг.</text:span></text:p>
      <text:p text:style-name="Text_20_body">Лицензируемая деятельность включает: <text:span text:style-name="T1">услуги по дезинфекции, услуги по дезинсекции, услуги по дератизации, услуги по камерной дезинфекции и дезинсекции.</text:span></text:p>
      <text:p text:style-name="Text_20_body">Заявление и прилагаемые к нему документы (сведения), предусмотренные статьей 19.1 Закона № 99-ФЗ и пунктом 7 Постановления №337 в адрес Управления Федеральной службы по надзору в сфере защиты прав потребителей и благополучия человека по городу Москве, направляются в форме электронного документа посредством использования федеральной государственной информационной системы «Единый портал государственных и муниципальных услуг (функций)» (ЕПГУ).</text:p>
      <text:p text:style-name="Text_20_body">Лицензионные требования, предъявляемые к соискателям лицензии:</text:p>
      <text:p text:style-name="Text_20_body">а)      наличие на праве собственности или ином законном основании <text:span text:style-name="T1">зданий, строений, сооружений и (или) помещений (за исключением жилых помещений)</text:span> или <text:span text:style-name="T1">наличие договора на осуществление хранения дезинфекционных средств в иных организациях;</text:span></text:p>
      <text:p text:style-name="Text_20_body">б)      наличие принадлежащих соискателю лицензии на праве собственности или ином законном основании, предусматривающем право владения и пользования, <text:span text:style-name="T1">оборудования и технических средств,</text:span> необходимых для оказания заявленных услуг, составляющих лицензируемую деятельность, а также <text:span text:style-name="T1">средств индивидуальной защиты для сотрудников,</text:span> необходимых для оказания заявленных услуг, составляющих лицензируемую деятельность (приложения №1, №2 Постановления);</text:p>
      <text:p text:style-name="Text_20_body">в)      <text:span text:style-name="T1">до 1 сентября 2025 г.</text:span> наличие у <text:span text:style-name="T1">юридического лица</text:span> - соискателя лицензии в <text:span text:style-name="T1">штате не менее одного работника,</text:span> имеющего высшее образование и прошедшего <text:span text:style-name="T1">профессиональную подготовку (переподготовку) или повышение квалификации по дезинфектологии;</text:span></text:p>
      <text:p text:style-name="Text_20_body"><text:span text:style-name="T1">После 1 сентября 2025 г.</text:span> обязательно наличие <text:span text:style-name="T1">не менее одного работника,</text:span> имеющего высшее медицинское или биологическое образование и прошедшего <text:span text:style-name="T1">профессиональную подготовку (переподготовку) или повышение квалификации по дезинфектологии.</text:span></text:p>
      <text:p text:style-name="Text_20_body">Соискатель лицензии (лицензиат) может иметь других работников (работника), прошедших профессиональное обучение по профессии (должности) <text:span text:style-name="T1">«Дезинфектор» (вне зависимости от базового образования)</text:span> или профессиональную переподготовку (повышение квалификации) по специальности <text:span text:style-name="T1">«Дезинфекционное дело»</text:span> при наличии <text:span text:style-name="T1">среднего профессионального образования;</text:span></text:p>
      <text:p text:style-name="Text_20_body">г)      наличие у <text:span text:style-name="T1">индивидуального предпринимателя</text:span> - соискателя лицензии образования, предусмотренного пунктом «в» или наличие у него работников, имеющих образование, указанное в пункте «в»;</text:p>
      <text:p text:style-name="Text_20_body">д)      наличие у соискателя лицензии <text:span text:style-name="T1">программы производственного контроля</text:span>, необходимой для осуществления лицензируемого вида деятельности.</text:p>
      <text:p text:style-name="Text_20_body">Список организаций дезинфекционного профиля, имеющих право оказывать услуги по дезинфекции, дезинсекции и дератизации и имеющих лицензии на осуществление деятельности по оказанию услуг по дезинфекции, дезинсекции и дератизации в целях обеспечения санитарно-эпидемиологического благополучия населения, расположен по ссылке: <text:a xlink:type="simple" xlink:href="https://fp.crc.ru/" office:name=""><text:span text:style-name="Definition">https://fp.crc.ru/</text:span></text:a>.</text:p>
      <text:p text:style-name="Text_20_body"><text:line-break/></text:p>
      <text:p text:style-name="Text_20_body">Адрес страницы: <text:a xlink:type="simple" xlink:href="http://brateevo.mos.ru/economy-and-consumer-market/detail/12916062.html" office:name=""><text:span text:style-name="Definition">http://brateevo.mos.ru/economy-and-consumer-market/detail/1291606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5T12:01:09Z</meta:creation-date>
    <dc:date>2025-04-15T12:01:09Z</dc:date>
  </office:meta>
</office:document-meta>
</file>