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формировании-кассовых-чеков-на-предприятиях-общественного-питания"/>О формировании кассовых чеков на предприятиях общественного питания<text:bookmark-end text:name="о-формировании-кассовых-чеков-на-предприятиях-общественного-питания"/></text:h>
      <text:p text:style-name="First_20_paragraph">18.02.2025</text:p>
      <text:p text:style-name="Text_20_body"><text:a xlink:type="simple" xlink:href="/Рекомендации%20по%20общепиту.pdf" office:name=""><text:span text:style-name="Definition">Рекомендации по формированию кассовых чеков на предприятиях общественного питания с 01.03.2025</text:span></text:a></text:p>
      <text:p text:style-name="Text_20_body"><text:line-break/></text:p>
      <text:p text:style-name="Text_20_body">Адрес страницы: <text:a xlink:type="simple" xlink:href="http://brateevo.mos.ru/economy-and-consumer-market/detail/12813486.html" office:name=""><text:span text:style-name="Definition">http://brateevo.mos.ru/economy-and-consumer-market/detail/12813486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12:27:32Z</meta:creation-date>
    <dc:date>2025-02-20T12:27:32Z</dc:date>
  </office:meta>
</office:document-meta>
</file>