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требования-по-онлайн-проверке-кодов-маркировки-при-продаже-пива-и-слабоалкогольных-напитков-в-потребительских-упаковках-антисептиков-бадов-обуви-фотоаппаратов-шин-одежды-и-духов"/>Требования по онлайн проверке кодов маркировки при продаже пива и слабоалкогольных напитков в потребительских упаковках, антисептиков, БАДов, обуви, фотоаппаратов, шин, одежды и духов<text:bookmark-end text:name="требования-по-онлайн-проверке-кодов-маркировки-при-продаже-пива-и-слабоалкогольных-напитков-в-потребительских-упаковках-антисептиков-бадов-обуви-фотоаппаратов-шин-одежды-и-духов"/></text:h>
      <text:p text:style-name="First_20_paragraph">18.12.2024</text:p>
      <text:p text:style-name="Text_20_body"><text:line-break/></text:p>
      <text:p text:style-name="Text_20_body">Адрес страницы: <text:a xlink:type="simple" xlink:href="http://brateevo.mos.ru/economy-and-consumer-market/detail/12727025.html" office:name=""><text:span text:style-name="Definition">http://brateevo.mos.ru/economy-and-consumer-market/detail/12727025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12-31T20:44:33Z</meta:creation-date>
    <dc:date>2024-12-31T20:44:33Z</dc:date>
  </office:meta>
</office:document-meta>
</file>