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ояльные-клиенты-и-успешный-бизнес-столичных-предпринимателей-приглашают-на-бесплатное-обучение-продажам"/>Лояльные клиенты и успешный бизнес: столичных предпринимателей приглашают на бесплатное обучение продажам<text:bookmark-end text:name="лояльные-клиенты-и-успешный-бизнес-столичных-предпринимателей-приглашают-на-бесплатное-обучение-продажам"/></text:h>
      <text:p text:style-name="First_20_paragraph">02.11.2024</text:p>
      <text:p text:style-name="Text_20_body">Они познакомятся с современными технологиями в сфере продаж, а также узнают о способах привлечения новых покупателей и научатся выстраивать доверительные отношения с постоянными клиентами.</text:p>
      <text:p text:style-name="Text_20_body"> </text:p>
      <text:p text:style-name="Text_20_body">ГБУ «Малый бизнес Москвы» (<text:a xlink:type="simple" xlink:href="https://mbm.mos.ru/" office:name=""><text:span text:style-name="Definition">МБМ</text:span></text:a>) и столичный Департамент предпринимательства и инновационного развития с 19 по 25 ноября приглашают столичных предпринимателей на бесплатный курс по обучению продажам. Он включает в себя конференцию «Анатомия продаж: от стратегии к результату» и онлайн-занятия «Как построить систему продаж, которая развивает бизнесы и<text:bookmark text:name="id__GoBack"/> дает регулярный доход».</text:p>
      <text:p text:style-name="Text_20_body"> </text:p>
      <text:p text:style-name="Text_20_body">Предприниматели познакомятся с современными технологиями продаж. Они<text:span text:style-name="T1"> </text:span>научатся выбирать эффективную стратегию для развития бизнеса, а также освоят новые способы привлечения клиентов, которые помогут увеличить число сделок и прибыль.</text:p>
      <text:p text:style-name="Text_20_body"> </text:p>
      <text:p text:style-name="Text_20_body">Все обучающие мероприятия бесплатны, на каждое из них требуется предварительная регистрация на <text:a xlink:type="simple" xlink:href="https://mbm.mos.ru/" office:name=""><text:span text:style-name="Definition">портале МБМ</text:span></text:a>.</text:p>
      <text:p text:style-name="Text_20_body"> </text:p>
      <text:p text:style-name="Text_20_body">Конференция <text:a xlink:type="simple" xlink:href="https://mbm.mos.ru/education/obuchayushchiye-meropriyatiya/konferentsiya-anatomiya-prodazh-ot-strategii-k-rezultatu_9891150" office:name=""><text:span text:style-name="Definition">«Анатомия продаж: от стратегии к результату»</text:span></text:a> пройдет 19 ноября. Эксперты объяснят, почему руководителю необходимо проводить регулярные встречи с сотрудниками один на один. Также они расскажут о разнообразии методов прямых продаж, когда продавец лично контактирует с покупателем. А еще речь пойдет о маркетинговых инструментах, которые способствуют успешной реализации продукции. Например, участники конференции узнают, как работает программа лояльности для клиентов и как система бонусов и скидок отражается на выручке компании. Кроме того, обсудят тему офлайн-маркетинга. Участникам конференции расскажут, почему компании важно устраивать собственные мероприятия и как они помогают привлекать новых клиентов.</text:p>
      <text:p text:style-name="Text_20_body"> </text:p>
      <text:p text:style-name="Text_20_body">На конференции выступят ведущие эксперты в сфере продаж из российских компаний, работающих в таких областях, как информационные технологии и маркетинговые коммуникации.</text:p>
      <text:p text:style-name="Text_20_body"> </text:p>
      <text:p text:style-name="Text_20_body">Мероприятие будет проходить с 11:00 до 14:30 в бизнес-пространстве «Митинг Поинт» делового центра «Москва» по адресу: улица Охотный Ряд, дом 2. Участникам необходимо взять с собой паспорт. Зарегистрироваться можно <text:a xlink:type="simple" xlink:href="https://mbm.mos.ru/education/obuchayushchiye-meropriyatiya/konferentsiya-anatomiya-prodazh-ot-strategii-k-rezultatu_9891150" office:name=""><text:span text:style-name="Definition">по ссылке</text:span></text:a>.</text:p>
      <text:p text:style-name="Text_20_body"> </text:p>
      <text:p text:style-name="Text_20_body">Обучение продолжит цикл занятий по теме «Как построить систему продаж, которая развивает бизнесы и дает регулярный доход». Он включает в себя три вебинара. Каждый из них будет начинаться в 11:00 и заканчиваться в 12:00. Количество мест неограниченно.</text:p>
      <text:p text:style-name="Text_20_body"> </text:p>
      <text:p text:style-name="Text_20_body">Первый вебинар <text:a xlink:type="simple" xlink:href="https://mbm.mos.ru/education/obuchayushchiye-meropriyatiya/9926072" office:name=""><text:span text:style-name="Definition">«Система продаж»</text:span></text:a> состоится 20 ноября. На нем эксперт объяснит, как выстроить стратегию, составить план и выбрать модель продаж, которая принесет максимальный результат.</text:p>
      <text:p text:style-name="Text_20_body"> </text:p>
      <text:p text:style-name="Text_20_body">Следующую встречу, которая пройдет 22 ноября, посвятят теме <text:a xlink:type="simple" xlink:href="https://mbm.mos.ru/education/obuchayushchiye-meropriyatiya/onlayn-kurs-kak-postroit-sistemu-prodazh-kotoraya-razvivaet-biznesy-i-daet-regulyarnyy-dokhod-vebinar-2-upravlenie-klientskoy-bazoy_9926091" office:name=""><text:span text:style-name="Definition">«Управление клиентской базой»</text:span></text:a>. Слушатели узнают, какие бывают типы клиентов в продажах, и познакомятся с технологиями взаимодействия с ними. Они научатся выстраивать теплые и доверительные отношения с постоянными покупателями. Также им расскажут о способах поиска новых клиентов.</text:p>
      <text:p text:style-name="Text_20_body"> </text:p>
      <text:p text:style-name="Text_20_body">Заключительное занятие запланировано на 25 ноября. Его тема — <text:a xlink:type="simple" xlink:href="https://mbm.mos.ru/education/obuchayushchiye-meropriyatiya/onlayn-kurs-kak-postroit-sistemu-prodazh-kotoraya-razvivaet-biznesy-i-daet-regulyarnyy-dokhod-vebinar-3-komanda-prodazh_9926113" office:name=""><text:span text:style-name="Definition">«Команда продаж»</text:span></text:a>. На нем речь пойдет о том, как выбрать структуру отдела продаж в зависимости от вида и этапа развития бизнеса. Также на занятии расскажут, как нанять, адаптировать и обучить сотрудников. Обучающихся познакомят с инструментами ведения отчетности и показателями эффективной работы менеджеров отдела продаж.</text:p>
      <text:p text:style-name="Text_20_body"> </text:p>
      <text:p text:style-name="Text_20_body">Вебинары проведет предприниматель и консультант в области комплексного развития бизнеса.</text:p>
      <text:p text:style-name="Text_20_body"> </text:p>
      <text:p text:style-name="Text_20_body">Образовательную поддержку предпринимателям оказывают в рамках реализации национального проекта <text:a xlink:type="simple" xlink:href="https://xn--80aapampemcchfmo7a3c9ehj.xn--p1ai/projects/msp/" office:name=""><text:span text:style-name="Definition">«Малое и среднее предпринимательство и поддержка индивидуальной предпринимательской инициативы»</text:span></text:a>. Подробнее о национальных проектах, реализуемых в городе, <text:a xlink:type="simple" xlink:href="https://www.mos.ru/city/projects/national/" office:name=""><text:span text:style-name="Definition">можно узнать здесь</text:span></text:a>.</text:p>
      <text:p text:style-name="Text_20_body"> </text:p>
      <text:p text:style-name="Text_20_body">ГБУ «Малый бизнес Москвы», подведомственное Департаменту предпринимательства и инновационного развития города Москвы, помогает людям открывать и развивать свое дело в столице. В центрах услуг для бизнеса каждый может узнать о финансовых и нефинансовых мерах государственной поддержки.</text:p>
      <text:p text:style-name="Text_20_body"> </text:p>
      <text:p text:style-name="Text_20_body">Для предпринимателей проводят бесплатные обучающие и деловые мероприятия: форумы, семинары, тренинги, конференции, которые помогают повысить профессиональные компетенции и найти единомышленников.</text:p>
      <text:p text:style-name="Text_20_body"> </text:p>
      <text:p text:style-name="Text_20_body">Получить консультацию по вопросам открытия и ведения бизнеса в Москве и более подробно узнать об актуальных мерах поддержки предпринимателей в столице можно <text:a xlink:type="simple" xlink:href="https://mbm.mos.ru/" office:name=""><text:span text:style-name="Definition">на сайте МБМ</text:span></text:a> и по телефону: +7 495 225⁠-14⁠-14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642163.html" office:name=""><text:span text:style-name="Definition">http://brateevo.mos.ru/economy-and-consumer-market/detail/1264216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17:18:53Z</meta:creation-date>
    <dc:date>2024-11-02T17:18:53Z</dc:date>
  </office:meta>
</office:document-meta>
</file>