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чинаем-с-кофе-предпринимателей-приглашают-присоединиться-к-новому-обучающему-проекту-мбм"/>Начинаем с кофе: предпринимателей приглашают присоединиться к новому обучающему проекту МБМ<text:bookmark-end text:name="начинаем-с-кофе-предпринимателей-приглашают-присоединиться-к-новому-обучающему-проекту-мбм"/></text:h>
      <text:p text:style-name="First_20_paragraph">20.09.2024</text:p>
      <text:p text:style-name="Text_20_body">Проект «БизнесКап: кофейня с нуля» поможет за два месяца получить необходимые знания и навыки для успешного открытия первого заведения.</text:p>
      <text:p text:style-name="Text_20_body"> </text:p>
      <text:p text:style-name="Text_20_body">ГБУ «Малый бизнес Москвы» (МБМ) при поддержке столичного Департамента предпринимательства и инновационного развития подготовил обучающий проект «БизнесКап: кофейня с нуля» для тех, кто мечтает открыть собственную кофейню и успешно вести бизнес в этой сфере. Проект реализуется в рамках программы «Школа бизнеса МБМ». Обучение начнется 15 октября.</text:p>
      <text:p text:style-name="Text_20_body"> </text:p>
      <text:p text:style-name="Text_20_body">Проект «БизнесКап: кофейня с нуля» предлагает в течение двух месяцев получить необходимые знания и навыки для успешного начала нового дела и открытия первого заведения. Участников ждет насыщенная программа, куда вошли 14 онлайн-уроков и шесть очных встреч: мастер-класс по приготовлению кофе, каппинг (дегустация напитка), а также семинары представителей известных кофеен.</text:p>
      <text:p text:style-name="Text_20_body"> </text:p>
      <text:p text:style-name="Text_20_body">Более 20 экспертов поделятся с начинающими предпринимателями своими знаниями и опытом. В завершение обучения состоится защита бизнес-проектов, которые станут основой для открытия кофейни.<text:span text:style-name="T1"> </text:span>Оценивать работы участников будет экспертное жюри, которое определит победителей в трех номинациях.</text:p>
      <text:p text:style-name="Text_20_body"> </text:p>
      <text:p text:style-name="Text_20_body">В номинации «Бизнес со вкусом» выберут лучший проект, в основе развития которого лежит уникальность вкусовых качеств кофе, а видение бизнеса соответствует миссии — создавать уникальную и превосходную ценность. В номинации «Кофейня для современной Москвы» определят лучший проект на соответствие формата заведения выбранному месту и целевой аудитории. В номинации «Кофейня с характером» будут оценивать атмосферу, дизайн и фирменный стиль будущего заведения.</text:p>
      <text:p text:style-name="Text_20_body"> </text:p>
      <text:p text:style-name="Text_20_body">Призами для авторов лучших проектов станут полугодовой запас кофе и чая (60 килограммов кофе и шесть килограммов чая), бесплатные бухгалтерские услуги, мастер-класс известного шеф-повара, дополнительные обучающие курсы по продвижению кофейни, помощь в разработке кофейного меню и логотипа кофейни, сертификат на бесплатное банковское обслуживание в течение трех месяцев.</text:p>
      <text:p text:style-name="Text_20_body"> </text:p>
      <text:p text:style-name="Text_20_body">Все участники, вышедшие на защиту бизнес-проектов и защитившие их, получат удостоверение государственного образца о прохождении обучения. Помимо этого, они смогут пройти практический курс по организации санитарно-гигиенических мероприятий на предприятиях общественного питания с доступом на один месяц. Это трехчасовой курс, который включает видеоматериалы и полезные материалы по теме. Кроме того, для финалистов предусмотрена бесплатная онлайн-консультация эксперта в сфере ресторанного бизнеса, а также инструкции, которые помогут просчитать рентабельность заведения до его открытия и составить меню, чек-лист по составлению бизнес-плана и подарки от МБМ.</text:p>
      <text:p text:style-name="Text_20_body"> </text:p>
      <text:p text:style-name="Text_20_body">Для того чтобы присоединиться к проекту, нужно записаться на портале mbm.mos.ru. <text:a xlink:type="simple" xlink:href="https://mbm.mos.ru/education/obuchayushchiye-meropriyatiya/proekt-bizneskap-kofeynya-s-nulya_9614661" office:name=""><text:span text:style-name="Definition">Первая встреча</text:span></text:a> состоится 15 октября в онлайн-формате.</text:p>
      <text:p text:style-name="Text_20_body"> </text:p>
      <text:p text:style-name="Text_20_body">Поддержка начинающих и действующих предпринимателей осуществляется в рамках реализации национального проекта <text:a xlink:type="simple" xlink:href="https://xn--80aapampemcchfmo7a3c9ehj.xn--p1ai/projects/msp/" office:name=""><text:span text:style-name="Definition">«Малое и среднее предпринимательство и поддержка индивидуальной предпринимательской инициативы»</text:span></text:a>. Подробнее об этом и других национальных проектах, реализуемых в Москве, можно узнать <text:a xlink:type="simple" xlink:href="https://www.mos.ru/city/projects/national/" office:name=""><text:span text:style-name="Definition">здесь</text:span></text:a>.</text:p>
      <text:p text:style-name="Text_20_body"> </text:p>
      <text:p text:style-name="Text_20_body">ГБУ «Малый бизнес Москвы», подведомственное столичному Департаменту предпринимательства и инновационного развития, помогает открывать и развивать свое дело в городе. В центрах услуг для бизнеса каждый может узнать о финансовых и нефинансовых мерах государственной поддержки.</text:p>
      <text:p text:style-name="Text_20_body"> </text:p>
      <text:p text:style-name="Text_20_body">Для предпринимателей проводятся бесплатные образовательные и деловые мероприятия: форумы, семинары, тренинги, конференции, которые помогают повысить профессиональные компетенции и найти единомышленников. Получить консультацию по вопросам открытия и ведения бизнеса в Москве и более подробно узнать об актуальных мерах поддержки предпринимателей в столице можно на сайте <text:a xlink:type="simple" xlink:href="https://mbm.mos.ru/" office:name=""><text:span text:style-name="Definition">mbm.mos.ru</text:span></text:a> и по телефону: +7 495 225⁠-14⁠-14.</text:p>
      <text:p text:style-name="Text_20_body"><text:line-break/></text:p>
      <text:p text:style-name="Text_20_body">Адрес страницы: <text:a xlink:type="simple" xlink:href="http://brateevo.mos.ru/economy-and-consumer-market/detail/12576468.html" office:name=""><text:span text:style-name="Definition">http://brateevo.mos.ru/economy-and-consumer-market/detail/12576468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0T10:01:08Z</meta:creation-date>
    <dc:date>2024-09-20T10:01:08Z</dc:date>
  </office:meta>
</office:document-meta>
</file>