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ля-предпринимателей-открыт-новый-поток-программы-прокачай-свой-бизнес-вместе-с-наставником"/>Для предпринимателей открыт новый поток программы «Прокачай свой бизнес вместе с наставником»<text:bookmark-end text:name="для-предпринимателей-открыт-новый-поток-программы-прокачай-свой-бизнес-вместе-с-наставником"/></text:h>
      <text:p text:style-name="First_20_paragraph">13.09.2024</text:p>
      <text:p text:style-name="Text_20_body">На нее приглашаются индивидуальные предприниматели и представители компаний, зарегистрированные в Москве.</text:p>
      <text:p text:style-name="Text_20_body"> </text:p>
      <text:p text:style-name="Text_20_body">ГБУ «Малый бизнес Москвы» (МБМ) открывает новый поток программы «Прокачай свой бизнес вместе с наставником» для действующих предпринимателей. Прием заявок на участие продлится до 10 октября.</text:p>
      <text:p text:style-name="Text_20_body"> </text:p>
      <text:p text:style-name="Text_20_body">Этот поток программы наставничества станет финальным в 2024 году. С начала этого года уже завершилось восемь потоков, на которых 890 предпринимателей улучшили свои бизнес-показатели.</text:p>
      <text:p text:style-name="Text_20_body"> </text:p>
      <text:p text:style-name="Text_20_body">Принять участие в обучении могут индивидуальные предприниматели и представители компаний, зарегистрированные в Москве. С ними будут работать 10 наставников, специализирующихся на продажах, маркетинге и управлении. Под их руководством можно будет определить проблемы своего бизнеса и найти пути их решения, выявить точки роста своего дела.</text:p>
      <text:p text:style-name="Text_20_body"> </text:p>
      <text:p text:style-name="Text_20_body">Первое мероприятие программы «Прокачай свой бизнес вместе с наставником» состоится 11 октября с 15:00 до 19:00 в бизнес-пространстве «Митинг Поинт» делового центра «Москва» по адресу: улица Охотный Ряд, дом 2 (третий подъезд, пятый этаж, зал «Москва»). На первой встрече участников разделят на группы, за каждой из которых будет закреплен наставник. Предприниматели будут встречаться с ним один раз в неделю очно или в онлайн-формате. Обучение завершится 2 декабря. В этот день 10 участников, которым удастся добиться самого высокого роста бизнес-показателей, представят свои результаты.</text:p>
      <text:p text:style-name="Text_20_body"> </text:p>
      <text:p text:style-name="Text_20_body">Участие в программе «Прокачай свой бизнес вместе с наставником» бесплатное, <text:a xlink:type="simple" xlink:href="https://mbm.mos.ru/education/programmy-obucheniya/boost_business_with_mentor" office:name=""><text:span text:style-name="Definition">по предварительной регистрации</text:span></text:a> на портале МБМ. Количество мест ограниченно: присоединиться к ней смогут 100 предпринимателей.</text:p>
      <text:p text:style-name="Text_20_body">Образовательная поддержка предпринимателей осуществляется в рамках реализации национального проекта «Малое и среднее предпринимательство и поддержка индивидуальной предпринимательской инициативы».</text:p>
      <text:p text:style-name="Text_20_body"> </text:p>
      <text:p text:style-name="Text_20_body">ГБУ «Малый бизнес Москвы» при поддержке Департамента предпринимательства и инновационного развития города Москвы помогает открывать и развивать свое дело в Москве. В центрах услуг для бизнеса каждый может узнать о финансовых и нефинансовых мерах государственной поддержки.</text:p>
      <text:p text:style-name="Text_20_body"> </text:p>
      <text:p text:style-name="Text_20_body">Для предпринимателей проводятся бесплатные обучающие и деловые мероприятия — форумы, семинары, тренинги, конференции, которые помогают повысить профессиональные компетенции и найти единомышленников.</text:p>
      <text:p text:style-name="Text_20_body"> </text:p>
      <text:p text:style-name="Text_20_body">Получить консультацию по вопросам открытия и ведения бизнеса в Москве и более подробно узнать об актуальных мерах поддержки предпринимателей в столице можно <text:a xlink:type="simple" xlink:href="https://mbm.mos.ru/" office:name=""><text:span text:style-name="Definition">на портале МБМ </text:span></text:a>и по телефону: +7 495 225⁠-14⁠-14.</text:p>
      <text:p text:style-name="Text_20_body"> </text:p>
      <text:p text:style-name="Text_20_body"><text:line-break/></text:p>
      <text:p text:style-name="Text_20_body">Адрес страницы: <text:a xlink:type="simple" xlink:href="http://brateevo.mos.ru/economy-and-consumer-market/detail/12565805.html" office:name=""><text:span text:style-name="Definition">http://brateevo.mos.ru/economy-and-consumer-market/detail/12565805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3T16:16:52Z</meta:creation-date>
    <dc:date>2024-09-13T16:16:52Z</dc:date>
  </office:meta>
</office:document-meta>
</file>