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м-компаниям-помогут-открыть-онлайн-магазины-на-отечественных-площадках"/>Московским компаниям помогут открыть онлайн-магазины на отечественных площадках<text:bookmark-end text:name="московским-компаниям-помогут-открыть-онлайн-магазины-на-отечественных-площадках"/></text:h>
      <text:p text:style-name="First_20_paragraph">12.09.2024</text:p>
      <text:p text:style-name="Text_20_body">В рамках обучающего проекта предприниматели узнают о специфике маркетплейсов, нюансах налогового и бухгалтерского учета, инструментах для продвижения продукции и распространенных ошибках в сфере интернет-торговли.</text:p>
      <text:p text:style-name="Text_20_body"> </text:p>
      <text:p text:style-name="Text_20_body">В Москве начался прием заявок на участие в интенсиве «Маркетплейсы: путь к успеху». Курс будет интересен как начинающим, так и действующим предпринимателям. Об этом сообщила <text:span text:style-name="T1">Наталья Сергунина</text:span>, заместитель Мэра Москвы.</text:p>
      <text:p text:style-name="Text_20_body"> </text:p>
      <text:p text:style-name="Text_20_body">«Занятия продлятся 1,5 месяца. Новичкам помогут открыть первый онлайн-магазин, а тем, кто уже работает с интернет-площадками, — масштабировать свое дело и оптимизировать бизнес-процессы», — рассказала <text:span text:style-name="T1">Наталья Сергунина</text:span>.</text:p>
      <text:p text:style-name="Text_20_body"> </text:p>
      <text:p text:style-name="Text_20_body">Наставниками в проекте станут представители компаний с миллионными оборотами на маркетплейсах. Они предлагают покупателям различные товары — от одежды до строительных материалов.</text:p>
      <text:p text:style-name="Text_20_body"> </text:p>
      <text:p text:style-name="Text_20_body">Обучение начнется 21 октября с цикла вебинаров. На первом занятии слушатели узнают, какую площадку лучше выбрать для старта, проанализируют ассортимент и просчитают экономические параметры. На следующих четырех лекциях участникам проекта расскажут о нюансах налогового и бухгалтерского учета, инструментах для продвижения продукции и распространенных ошибках в сфере интернет-торговли.</text:p>
      <text:p text:style-name="Text_20_body"> </text:p>
      <text:p text:style-name="Text_20_body">После теоретической части 30 октября в деловом центре «Москва» состоится очная встреча слушателей курса. Их разделят на небольшие группы и познакомят с наставниками. Под их руководством с 1 по 30 ноября предприниматели определят цели, разработают план действий и приступят к его реализации. Программа завершится в начале декабря. На итоговой презентации участники программы представят результаты, к которым удалось прийти за время обучения.</text:p>
      <text:p text:style-name="Text_20_body"> </text:p>
      <text:p text:style-name="Text_20_body"> </text:p>
      <text:p text:style-name="Text_20_body">Участие в проекте «Маркетплейсы: путь к успеху» бесплатное. Необходимо предварительно зарегистрироваться на портале <text:a xlink:type="simple" xlink:href="https://mbm.mos.ru/education/obuchayushchiye-meropriyatiya/proekt-marketpleysy-ot-starta-do-pribyli_9616331" office:name=""><text:span text:style-name="Definition">«Малый бизнес Москвы»</text:span></text:a>.</text:p>
      <text:p text:style-name="Text_20_body"> </text:p>
      <text:p text:style-name="Text_20_body">Обучение проводится в рамках реализации национального проекта «Малое и среднее предпринимательство и поддержка индивидуальной предпринимательской инициативы». Подробнее об этом и других нацпроектах, реализуемых в столице, можно <text:a xlink:type="simple" xlink:href="https://www.mos.ru/city/projects/national/" office:name=""><text:span text:style-name="Definition">узнать здесь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562786.html" office:name=""><text:span text:style-name="Definition">http://brateevo.mos.ru/economy-and-consumer-market/detail/1256278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10:46:13Z</meta:creation-date>
    <dc:date>2024-09-12T10:46:13Z</dc:date>
  </office:meta>
</office:document-meta>
</file>