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м-предпринимателям-расскажут-об-изменениях-в-налоговом-законодательстве"/>Московским предпринимателям расскажут об изменениях в налоговом законодательстве<text:bookmark-end text:name="московским-предпринимателям-расскажут-об-изменениях-в-налоговом-законодательстве"/></text:h>
      <text:p text:style-name="First_20_paragraph">11.09.2024</text:p>
      <text:p text:style-name="Text_20_body">Участники вебинара проанализируют нововведения в упрощенной системе налогообложения и льготные ставки НДС, а также узнают, как подготовиться к изменениям.</text:p>
      <text:p text:style-name="Text_20_body"> </text:p>
      <text:p text:style-name="Text_20_body">12 сентября ГБУ <text:a xlink:type="simple" xlink:href="https://mbm.mos.ru/" office:name=""><text:span text:style-name="Definition">«Малый бизнес Москвы»</text:span></text:a> (МБМ) проведет вебинар «Налоговая реформа с 2025 года». Он поможет бизнесменам и тем, кто только хочет открыть свое дело, разобраться в изменениях в налоговом законодательстве, которые вступят в силу с января 2025 года.</text:p>
      <text:p text:style-name="Text_20_body"> </text:p>
      <text:p text:style-name="Text_20_body">Участники познакомятся с преобразованиями в Налоговом кодексе Российской Федерации, проанализируют нововведения в упрощенной системе налогообложения (УСН) и льготные ставки НДС при ее использовании, обсудят новые обязанности индивидуальных предпринимателей и юридических лиц, применяющих УСН, а также узнают, как подготовиться к изменениям. Спикером выступит налоговый консультант и бухгалтер.</text:p>
      <text:p text:style-name="Text_20_body"> </text:p>
      <text:p text:style-name="Text_20_body">Вебинар пройдет с 15:00 до 16:30. Участие бесплатное, необходима предварительная <text:a xlink:type="simple" xlink:href="https://mbm.mos.ru/education/obuchayushchiye-meropriyatiya/vebinar-nalogovaya-reforma-s-2025-goda_9540108" office:name=""><text:span text:style-name="Definition">регистрация</text:span></text:a> на портале МБМ.</text:p>
      <text:p text:style-name="Text_20_body"> </text:p>
      <text:p text:style-name="Text_20_body">Кроме этого, на  портале mbm.mos.ru предприниматели могут найти более 35 онлайн-сервисов. Один из них — <text:a xlink:type="simple" xlink:href="https://mbm.mos.ru/services/taxation" office:name=""><text:span text:style-name="Definition">«Подбор режима налогообложения»</text:span></text:a> — упрощает выбор режима налогообложения, другой — <text:a xlink:type="simple" xlink:href="https://mbm.mos.ru/services/podgotovka-nalogovoj-deklaracii-po-usn" office:name=""><text:span text:style-name="Definition">«Подготовка налоговой декларации по УСН»</text:span></text:a> — позволяет быстро подготовить налоговую декларацию.</text:p>
      <text:p text:style-name="Text_20_body"> </text:p>
      <text:p text:style-name="Text_20_body">ГБУ «Малый бизнес Москвы» помогает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 Для предпринимателей проводятся бесплатные образовательные и деловые мероприятия — форумы, семинары, тренинги и конференции, которые помогают повысить профессиональные компетенции и найти единомышленников. Получить консультацию по вопросам открытия и ведения бизнеса в Москве и более подробно узнать об актуальных мерах поддержки в столице можно на портале МБМ: <text:a xlink:type="simple" xlink:href="https://mbm.mos.ru/" office:name=""><text:span text:style-name="Definition">mbm.mos.ru</text:span></text:a>, а также по телефону: +7 495 225⁠-14⁠-14.</text:p>
      <text:p text:style-name="Text_20_body"> </text:p>
      <text:p text:style-name="Text_20_body">Вебинары и деловые мероприятия организуют в рамках реализации национального проекта «Малое и среднее предпринимательство и поддержка индивидуальной предпринимательской инициативы». Подробнее о национальных проектах, реализуемых в столице, можно узнать <text:a xlink:type="simple" xlink:href="https://www.mos.ru/city/projects/national/" office:name=""><text:span text:style-name="Definition">на специальной странице</text:span></text:a>.</text:p>
      <text:p text:style-name="Text_20_body"> </text:p>
      <text:p text:style-name="Text_20_body"><text:line-break/></text:p>
      <text:p text:style-name="Text_20_body">Адрес страницы: <text:a xlink:type="simple" xlink:href="http://brateevo.mos.ru/economy-and-consumer-market/detail/12560170.html" office:name=""><text:span text:style-name="Definition">http://brateevo.mos.ru/economy-and-consumer-market/detail/12560170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1T09:53:05Z</meta:creation-date>
    <dc:date>2024-09-11T09:53:05Z</dc:date>
  </office:meta>
</office:document-meta>
</file>