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будет-проводиться-день-открытых-дверей-для-предпринимателей"/>12 сентября будет проводиться «День открытых дверей для предпринимателей»<text:bookmark-end text:name="сентября-будет-проводиться-день-открытых-дверей-для-предпринимателей"/></text:h>
      <text:p text:style-name="First_20_paragraph">09.09.2024</text:p>
      <text:p text:style-name="Text_20_body">Территориальный отдел Управления Федеральной службы по надзору в сфере защиты прав потребителей и благополучия человека по городу Москве в ЮАО г. Москвы информирует, что 12 сентября 2024 года по адресу: Ореховый бульвар, дом 26, корпус 2, Москва, Россия, 115682</text:p>
      <text:p text:style-name="Text_20_body">с 12.00 часов до 16.00 часов будет проводиться «День открытых дверей для предпринимателей».</text:p>
      <text:p text:style-name="Text_20_body">Доведение до предпринимателей информации по вопросам соблюдения обязательных требований, о результатах контрольно-надзорной деятельности, в том числе основных нарушениях, выявленных в результате проверок субъектов предпринимательства, принятых мерах к нарушениям законодательства в области санитарно-эпидемиологического благополучия населения и защиты прав человека, а также о проведении профилактических визитов.</text:p>
      <text:p text:style-name="Text_20_body">Для оказания практической помощи и консультирования, повышения информированности предпринимательского сообщества, будут разъясняться права и обязанности индивидуальных предпринимателей и юридических лиц по вопросам санитарно-эпидемиологического благополучия и защиты прав потребителей.</text:p>
      <text:p text:style-name="Text_20_body"><text:line-break/></text:p>
      <text:p text:style-name="Text_20_body">Адрес страницы: <text:a xlink:type="simple" xlink:href="http://brateevo.mos.ru/economy-and-consumer-market/detail/12556532.html" office:name=""><text:span text:style-name="Definition">http://brateevo.mos.ru/economy-and-consumer-market/detail/1255653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10:11:00Z</meta:creation-date>
    <dc:date>2024-09-11T10:11:00Z</dc:date>
  </office:meta>
</office:document-meta>
</file>