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ак-открыть-свое-заведение-и-привлечь-клиентов-о-чем-расскажут-на-московском-ресторанном-форуме-2024"/>Как открыть свое заведение и привлечь клиентов: о чем расскажут на Московском ресторанном форуме — 2024<text:bookmark-end text:name="как-открыть-свое-заведение-и-привлечь-клиентов-о-чем-расскажут-на-московском-ресторанном-форуме-2024"/></text:h>
      <text:p text:style-name="First_20_paragraph">06.09.2024</text:p>
      <text:p text:style-name="Text_20_body">Мероприятие пройдет 10 сентября с 11:00 до 18:00 на площадке «Цифровое деловое пространство» (улица Покровка, дом 47).</text:p>
      <text:p text:style-name="Text_20_body"> </text:p>
      <text:p text:style-name="Text_20_body">ГБУ «Малый бизнес Москвы» (МБМ) приглашает предпринимателей и тех, кто хочет начать свое дело в сфере общественного питания, на Московский ресторанный форум — 2024. Участникам расскажут, как привлекать клиентов, справляться с кадровым дефицитом, управлять персоналом и развивать бизнес по франшизе.</text:p>
      <text:p text:style-name="Text_20_body"> </text:p>
      <text:p text:style-name="Text_20_body">Форум пройдет <text:span text:style-name="T1">10 сентября с 11:00 до 18:00</text:span> на площадке «Цифровое деловое пространство» (улица Покровка, дом 47). Участие бесплатное, нужна <text:a xlink:type="simple" xlink:href="https://mbm.mos.ru/education/obuchayushchiye-meropriyatiya/forum-moskovskiy-restorannyy-forum-2024_9538700" office:name=""><text:span text:style-name="Definition">предварительная регистрация</text:span></text:a>. </text:p>
      <text:p text:style-name="Text_20_body"> </text:p>
      <text:p text:style-name="Text_20_body">Откроет деловую программу сессия «Кофейный бизнес с большими амбициями». Управляющий партнер сети кофеен Эрнесто Гонсалес поделится опытом, как он провел ребрендинг крупной компании в сжатые сроки, сформировал управленческую команду и нашел альтернативных поставщиков. Основатель федеральной сети кофеен Сергей Румянцев расскажет о стратегии масштабирования бизнеса.</text:p>
      <text:p text:style-name="Text_20_body"> </text:p>
      <text:p text:style-name="Text_20_body">На сессии «Ресторанный бизнес Москвы» пройдут выступления рестораторов и экспертов, посвященные маркетингу, продвижению и развитию бизнеса. Операционный директор сети кулинарных лавок Дарья Ерохина поделится опытом создания современных кафе-кулинарий. Ресторатор, председатель координационного совета Федерации рестораторов и отельеров, общественный уполномоченный в сфере ресторанного бизнеса города Москвы Сергей Миронов расскажет про особенности ведения бизнеса под собственным брендом и по франшизе. Основатель технологической мастерской по проектированию кухонь для общепита Роман Буняков объяснит, как организовать эргономичное пространство внутри заведения. Кроме этого, гости узнают, как в условиях кадрового дефицита сформировать команду, удержать сотрудников и составить меню.</text:p>
      <text:p text:style-name="Text_20_body"> </text:p>
      <text:p text:style-name="Text_20_body">Слушатели сессии «Франчайзинг сегодня: сложности и пути решения» узнают об особенностях франшизы и о том, как создать и развить успешную сеть в России и за рубежом. Так, ресторатор Алексей Аюпов расскажет, как ему удалось создать бизнес и стать франчайзером, начав с продажи мидий на набережной в Сочи. Генеральный директор сети заведений общественного питания Наталья Бикбаева объяснит, как работает финансовая модель и какие статьи расходов она учитывает.</text:p>
      <text:p text:style-name="Text_20_body"> </text:p>
      <text:p text:style-name="Text_20_body">Форум организован при поддержке столичного Департамента предпринимательства и инновационного развития. </text:p>
      <text:p text:style-name="Text_20_body"> </text:p>
      <text:p text:style-name="Text_20_body">ГБУ «Малый бизнес Москвы» помогает открывать и развивать свое дело в столице. В центрах услуг для бизнеса каждый может узнать мерах государственной поддержки. Для предпринимателей проводятся бесплатные образовательные и деловые мероприятия: форумы, семинары, тренинги и конференции, которые помогают повысить профессиональные компетенции и найти единомышленников. Получить консультацию по вопросам открытия и ведения бизнеса в Москве и более подробно узнать об актуальных мерах поддержки в столице можно на сайте <text:a xlink:type="simple" xlink:href="https://mbm.mos.ru/" office:name=""><text:span text:style-name="Definition">mbm.mos.ru</text:span></text:a>, а также по телефону: +7 495 225⁠-14⁠-14.</text:p>
      <text:p text:style-name="Text_20_body"> </text:p>
      <text:p text:style-name="Text_20_body">Поддержка предпринимателей осуществляется в рамках реализации национального проекта «Малое и среднее предпринимательство и поддержка индивидуальной предпринимательской инициативы». Подробнее об этом и других национальных проектах, реализуемых в Москве, <text:a xlink:type="simple" xlink:href="https://www.mos.ru/city/projects/national/" office:name=""><text:span text:style-name="Definition">можно узнать здесь</text:span></text:a>. </text:p>
      <text:p text:style-name="Text_20_body"> </text:p>
      <text:p text:style-name="Text_20_body"><text:line-break/></text:p>
      <text:p text:style-name="Text_20_body">Адрес страницы: <text:a xlink:type="simple" xlink:href="http://brateevo.mos.ru/economy-and-consumer-market/detail/12554855.html" office:name=""><text:span text:style-name="Definition">http://brateevo.mos.ru/economy-and-consumer-market/detail/12554855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06T16:29:28Z</meta:creation-date>
    <dc:date>2024-09-06T16:29:28Z</dc:date>
  </office:meta>
</office:document-meta>
</file>