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чался-прием-заявок-на-участие-в-проекте-мама-предприниматель"/>Начался прием заявок на участие в проекте «Мама-предприниматель»<text:bookmark-end text:name="начался-прием-заявок-на-участие-в-проекте-мама-предприниматель"/></text:h>
      <text:p text:style-name="First_20_paragraph">28.08.2024</text:p>
      <text:p text:style-name="Text_20_body">Он ориентирован на женщин с несовершеннолетними детьми или в декрете, которые хотят начать или развивать свой бизнес.</text:p>
      <text:p text:style-name="Text_20_body"> </text:p>
      <text:p text:style-name="Text_20_body">С 9 по 13 сентября в Москве пройдет региональный этап федерального проекта «Мама-предприниматель». Участие в нем позволит жительницам столицы, имеющим детей, приобрести необходимые знания для открытия своего дела, возможность самореализоваться и обеспечить себя стабильным источником дохода, а в случае победы — денежные средства на воплощение в жизнь своего проекта. <text:a xlink:type="simple" xlink:href="https://xn--80aaapecta3abbflycnd5byo.xn--p1ai/#form" office:name=""><text:span text:style-name="Definition">Прием заявок</text:span></text:a> открыт до 2 сентября.</text:p>
      <text:p text:style-name="Text_20_body"> </text:p>
      <text:p text:style-name="Text_20_body">«Программа ориентирована на женщин с несовершеннолетними детьми или в декрете, которые хотят начать или развивать свой бизнес. Участницы получают все, что нужно для старта: проходят обучение, пишут бизнес-план, находят единомышленниц. Лучшие проекты регионального этапа получают грант в размере 100 тысяч рублей и помощь с продвижением продукции, а победители федерального этапа — грант до одного миллиона рублей и поддержку по партнерским предложениям», — рассказала Татьяна Илюшникова, заместитель Министра экономического развития Российской Федерации.</text:p>
      <text:p text:style-name="Text_20_body"> </text:p>
      <text:p text:style-name="Text_20_body">Оператором московского этапа проекта выступает ГБУ <text:a xlink:type="simple" xlink:href="https://mbm.mos.ru/" office:name=""><text:span text:style-name="Definition">«Малый бизнес Москвы»</text:span></text:a> (МБМ). Все заявки рассматривает экспертная комиссия. Лучших участниц пригласят на пятидневное обучение. Основными критериями отбора станут самоокупаемость и финансовая устойчивость, компетентность команды, а также потенциал масштабируемости.</text:p>
      <text:p text:style-name="Text_20_body"> </text:p>
      <text:p text:style-name="Text_20_body">«На сегодняшний момент доля женщин среди индивидуальных предпринимателей Москвы составляет 43 процента, доля женщин среди руководителей субъектов МСП — юридических лиц Москвы составила 30,2 процента, а доля учредителей среди женщин — 32 процента. Столичные предпринимательницы принимают участие в программе с 2013 года. Этот проект будет полезен и тем, кто только хочет начать свое дело, и тем, кто планирует масштабировать свой бизнес», — рассказала <text:span text:style-name="T1">Кристина Кострома</text:span>, руководитель Департамента предпринимательства и инновационного развития города Москвы.</text:p>
      <text:p text:style-name="Text_20_body"> </text:p>
      <text:p text:style-name="Text_20_body">В рамках образовательного трека с 9 по 12 сентября эксперты МБМ расскажут начинающим предпринимательницам о принципах определения своей целевой аудитории, построении бизнес-модели и финансовом планировании, основах маркетинга и продвижения продукции, а также помогут начать бизнес. В рамках обучения состоится бизнес-визит на предприятие успешной предпринимательницы по производству женской одежды. 13 сентября состоится защита проектов участниц, в этот день жюри определит наиболее перспективный бизнес-проект.</text:p>
      <text:p text:style-name="Text_20_body"> </text:p>
      <text:p text:style-name="Text_20_body">Проект «Мама-предприниматель» реализуется с 2013 года. В этом году он пройдет в 70 регионах России. Организатор федерального проекта — Министерство экономического развития Российской Федерации, соорганизаторы — фонд «Наше будущее» и АО «Корпорация МСП».</text:p>
      <text:p text:style-name="Text_20_body"> </text:p>
      <text:p text:style-name="Text_20_body">Федеральная программа реализуется в рамках <text:a xlink:type="simple" xlink:href="https://www.mos.ru/city/projects/national/" office:name=""><text:span text:style-name="Definition">нацпроекта</text:span></text:a> «Малое и среднее предпринимательство и поддержка индивидуальной предпринимательской инициативы». Подробнее об этом и других национальных проектах, реализуемых в столице, можно узнать <text:a xlink:type="simple" xlink:href="https://www.mos.ru/city/projects/national/" office:name=""><text:span text:style-name="Definition">на сайте</text:span></text:a>.</text:p>
      <text:p text:style-name="Text_20_body"> </text:p>
      <text:p text:style-name="Text_20_body"><text:line-break/></text:p>
      <text:p text:style-name="Text_20_body">Адрес страницы: <text:a xlink:type="simple" xlink:href="http://brateevo.mos.ru/economy-and-consumer-market/detail/12540257.html" office:name=""><text:span text:style-name="Definition">http://brateevo.mos.ru/economy-and-consumer-market/detail/12540257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8T13:54:59Z</meta:creation-date>
    <dc:date>2024-08-28T13:54:59Z</dc:date>
  </office:meta>
</office:document-meta>
</file>