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ак-заработать-на-кофе-столичных-предпринимателей-приглашают-на-бесплатный-вебинар"/>Как заработать на кофе: столичных предпринимателей приглашают на бесплатный вебинар<text:bookmark-end text:name="как-заработать-на-кофе-столичных-предпринимателей-приглашают-на-бесплатный-вебинар"/></text:h>
      <text:p text:style-name="First_20_paragraph">20.08.2024</text:p>
      <text:p text:style-name="Text_20_body">Мероприятие пройдет 21 августа с 13:00 до 14:30.</text:p>
      <text:p text:style-name="Text_20_body"> </text:p>
      <text:p text:style-name="Text_20_body">21 августа <text:a xlink:type="simple" xlink:href="https://mbm.mos.ru/" office:name=""><text:span text:style-name="Definition">ГБУ «Малый бизнес Москвы»</text:span></text:a> (МБМ) проведет обучающий вебинар «Кофейный бизнес: эффективные инструменты для роста прибыли». Он рассчитан как на действующих предпринимателей, так и на тех, кто хочет начать свое дело. Слушатели узнают, как наладить систему сервиса в кофейне, создать эффективную команду и увеличить прибыль.</text:p>
      <text:p text:style-name="Text_20_body"> </text:p>
      <text:p text:style-name="Text_20_body">Спикером станет основатель и владелица франшизы федеральной сети кофеен, бизнес-консультант и эксперт по масштабированию бизнеса. Она расскажет об особенностях обслуживания клиентов, а также о способах их привлечения и удержания. Кроме того, эксперт объяснит, как искать, нанимать и обучать сотрудников, эффективно развивать свое дело и управлять им, а также поделится способами увеличения выручки и чистой прибыли кофеен.</text:p>
      <text:p text:style-name="Text_20_body"> </text:p>
      <text:p text:style-name="Text_20_body">Вебинар пройдет с 13:00 до 14:30. Участие в нем можно принять бесплатно, количество мест неограниченно. Необходимо предварительно зарегистрироваться <text:a xlink:type="simple" xlink:href="https://mbm.mos.ru/education/obuchayushchiye-meropriyatiya/vebinar-kofeynyy-biznes-effektivnye-instrumenty-dlya-rosta-pribyli_9358549" office:name=""><text:span text:style-name="Definition">на портале МБМ</text:span></text:a>.</text:p>
      <text:p text:style-name="Text_20_body"> </text:p>
      <text:p text:style-name="Text_20_body">Кроме того, начинающим бизнесменам доступна бесплатная программа обучения <text:a xlink:type="simple" xlink:href="https://mbm.mos.ru/education/programmy-obucheniya/startup-school" office:name=""><text:span text:style-name="Definition">«Школа бизнеса МБМ»</text:span></text:a>, которая начинается 26 августа. Участники в течение пяти дней будут заниматься развитием предпринимательских навыков, поиском и анализом бизнес-идей, изучать основы маркетинга, юридические аспекты открытия и ведения своего дела, особенности бухгалтерского учета, а также подготовят и презентуют бизнес-проекты. Обучение пройдет в онлайн-формате.</text:p>
      <text:p text:style-name="Text_20_body"> </text:p>
      <text:p text:style-name="Text_20_body">ГБУ «Малый бизнес Москвы» помогает открывать и развивать свое дело в столице. В центрах услуг для бизнеса каждый может узнать о финансовых и нефинансовых мерах государственной поддержки. Для предпринимателей проводятся бесплатные образовательные и деловые мероприятия — форумы, семинары, тренинги и конференции, которые помогают повысить профессиональные компетенции и найти единомышленников. Получить консультацию по вопросам открытия и ведения бизнеса в Москве и более подробно узнать об актуальных мерах поддержки в столице можно на сайте МБМ: <text:a xlink:type="simple" xlink:href="https://mbm.mos.ru/" office:name=""><text:span text:style-name="Definition">mbm.mos.ru</text:span></text:a>, а также по телефону: +7 495 225⁠-14⁠-14.</text:p>
      <text:p text:style-name="Text_20_body"> </text:p>
      <text:p text:style-name="Text_20_body">Поддержка предпринимателей осуществляется в рамках реализации национального проекта «Малое и среднее предпринимательство и поддержка индивидуальной предпринимательской инициативы». Подробнее об этом и других национальных проектах, реализуемых в Москве, можно узнать <text:a xlink:type="simple" xlink:href="https://www.mos.ru/city/projects/national/" office:name=""><text:span text:style-name="Definition">на специальной странице</text:span></text:a>.</text:p>
      <text:p text:style-name="Text_20_body"> </text:p>
      <text:p text:style-name="Text_20_body"><text:line-break/></text:p>
      <text:p text:style-name="Text_20_body">Адрес страницы: <text:a xlink:type="simple" xlink:href="http://brateevo.mos.ru/economy-and-consumer-market/detail/12528050.html" office:name=""><text:span text:style-name="Definition">http://brateevo.mos.ru/economy-and-consumer-market/detail/12528050.html</text:span></text:a></text:p>
      <text:p text:style-name="Text_20_body"><text:a xlink:type="simple" xlink:href="http://brateevo.mos.ru" office:name=""><text:span text:style-name="Definition">Управа района Брате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21T01:24:32Z</meta:creation-date>
    <dc:date>2024-08-21T01:24:32Z</dc:date>
  </office:meta>
</office:document-meta>
</file>