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влечение-клиентов-через-сайт-мбм-приглашает-предпринимателей-на-бесплатный-вебинар"/>Привлечение клиентов через сайт: МБМ приглашает предпринимателей на бесплатный вебинар<text:bookmark-end text:name="привлечение-клиентов-через-сайт-мбм-приглашает-предпринимателей-на-бесплатный-вебинар"/></text:h>
      <text:p text:style-name="First_20_paragraph">19.08.2024</text:p>
      <text:p text:style-name="Text_20_body">Слушатели познакомятся с системами аналитики и научатся выбирать подрядчика для разработки интернет-ресурса.</text:p>
      <text:p text:style-name="Text_20_body"> </text:p>
      <text:p text:style-name="Text_20_body">ГБУ «Малый бизнес Москвы» (МБМ) проведет бесплатный обучающий вебинар «Рабочие стратегии продвижения и привлечения клиентов через сайт» для действующих предпринимателей и тех, кто хочет начать свое дело. Занятие состоится 21 августа.</text:p>
      <text:p text:style-name="Text_20_body"> </text:p>
      <text:p text:style-name="Text_20_body">Слушатели узнают, как привлекать трафик на сайт с помощью поисковых и рекламных систем, познакомятся с системами аналитики и научатся выбирать подрядчика для разработки интернет-ресурса. Кроме того, спикер объяснит, каким должен быть современный сайт и что нужно учитывать при его создании. Встречу проведет эксперт-практик в области маркетинга.</text:p>
      <text:p text:style-name="Text_20_body"> </text:p>
      <text:p text:style-name="Text_20_body">Вебинар пройдет с 15:00 до 16:30. Для участия нужно предварительно зарегистрироваться <text:a xlink:type="simple" xlink:href="https://mbm.mos.ru/education/obuchayushchiye-meropriyatiya/vebinar-rabochie-strategii-prodvizheniya-i-privlecheniya-klientov-cherez-sayt_9355964" office:name=""><text:span text:style-name="Definition">на портале МБМ</text:span></text:a>.</text:p>
      <text:p text:style-name="Text_20_body"> </text:p>
      <text:p text:style-name="Text_20_body">Кроме того, начинающие бизнесмены могут получить знания в <text:a xlink:type="simple" xlink:href="https://mbm.mos.ru/education/online-academy" office:name=""><text:span text:style-name="Definition">«Онлайн-академии»</text:span></text:a>. На странице проекта есть четыре раздела — это «Бизнес-библиотека», «Программы и курсы», «Вебинары и видео», «Подкасты и аудио». Здесь можно найти книги и статьи на деловую тематику, записи вебинаров и подкастов, обучающие программы и курсы в видео- и аудиоформате.</text:p>
      <text:p text:style-name="Text_20_body"> </text:p>
      <text:p text:style-name="Text_20_body">На портале МБМ внедрена специальная технология <text:a xlink:type="simple" xlink:href="https://mbm.mos.ru/account/recommendations" office:name=""><text:span text:style-name="Definition">«Индивидуальная траектория развития»</text:span></text:a>, которая подбирает обучающие мероприятия и материалы на основе анализа уровня компетенций пользователя. Чтобы воспользоваться этой опцией, нужно зарегистрироваться на сайте и пройти тестирование.</text:p>
      <text:p text:style-name="Text_20_body"> </text:p>
      <text:p text:style-name="Text_20_body">ГБУ «Малый бизнес Москвы» помогает открывать и развивать свое дело в столице. В центрах услуг для бизнеса каждый может узнать о финансовых и нефинансовых мерах государственной поддержки. Для предпринимателей проводят бесплатные обучающие и деловые мероприятия, в том числе форумы, семинары, тренинги, конференции, которые помогают повысить уровень профессиональных компетенций и найти единомышленников.</text:p>
      <text:p text:style-name="Text_20_body"><text:span text:style-name="T1"> </text:span></text:p>
      <text:p text:style-name="Text_20_body">Получить консультацию по вопросам открытия и ведения бизнеса в Москве и более подробно узнать об актуальных мерах поддержки предпринимателей в столице можно <text:a xlink:type="simple" xlink:href="https://mbm.mos.ru/" office:name=""><text:span text:style-name="Definition">на сайте МБМ</text:span></text:a> и по телефону: +7 495 225-14-14.</text:p>
      <text:p text:style-name="Text_20_body"> </text:p>
      <text:p text:style-name="Text_20_body">Поддержка предпринимателей осуществляется в рамках реализации национального проекта «Малое и среднее предпринимательство и поддержка индивидуальной предпринимательской инициативы». Подробнее об этом и других национальных проектах, реализуемых в Москве, <text:a xlink:type="simple" xlink:href="https://www.mos.ru/city/projects/national/" office:name=""><text:span text:style-name="Definition">можно узнать здесь</text:span></text:a>.</text:p>
      <text:p text:style-name="Text_20_body"><text:line-break/></text:p>
      <text:p text:style-name="Text_20_body">Адрес страницы: <text:a xlink:type="simple" xlink:href="http://brateevo.mos.ru/economy-and-consumer-market/detail/12524688.html" office:name=""><text:span text:style-name="Definition">http://brateevo.mos.ru/economy-and-consumer-market/detail/12524688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9T23:43:35Z</meta:creation-date>
    <dc:date>2024-08-29T23:43:35Z</dc:date>
  </office:meta>
</office:document-meta>
</file>