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ые-шаги-в-бизнесе-школа-бизнеса-мбм-приглашает-предпринимателей-на-обучающий-курс"/>Первые шаги в бизнесе: «Школа бизнеса МБМ» приглашает предпринимателей на обучающий курс<text:bookmark-end text:name="первые-шаги-в-бизнесе-школа-бизнеса-мбм-приглашает-предпринимателей-на-обучающий-курс"/></text:h>
      <text:p text:style-name="First_20_paragraph">16.08.2024</text:p>
      <text:p text:style-name="Text_20_body">Очные занятия пройдут с 19 по 23 августа. Участники познакомятся с азами предпринимательской деятельности, изучат основы маркетинга, узнают о юридических нюансах ведения бизнеса и бухгалтерского учета.</text:p>
      <text:p text:style-name="Text_20_body"> </text:p>
      <text:p text:style-name="Text_20_body">Государственное бюджетное учреждение (ГБУ) «Малый бизнес Москвы» (МБМ) приглашает начинающих предпринимателей на очный курс по основам предпринимательской деятельности. Занятия пройдут в рамках образовательного проекта «Школа бизнеса МБМ». Программа ориентирована на москвичей, которые желают начать свое дело.</text:p>
      <text:p text:style-name="Text_20_body"> </text:p>
      <text:p text:style-name="Text_20_body">Обучение пройдет бесплатно. Для участия необходимо предварительно зарегистрироваться на портале <text:a xlink:type="simple" xlink:href="https://mbm.mos.ru/" office:name=""><text:span text:style-name="Definition">mbm.mos.ru</text:span></text:a>.</text:p>
      <text:p text:style-name="Text_20_body"> </text:p>
      <text:p text:style-name="Text_20_body">Занятия будут проходить в здании делового центра «Москва» в бизнес-пространстве Meeting Point по адресу: улица Охотный Ряд, дом 2. Начало каждой очной встречи в 10:00, а завершение — в 16:30. Первое занятие состоится 19 августа.</text:p>
      <text:p text:style-name="Text_20_body"> </text:p>
      <text:p text:style-name="Text_20_body">Обучающая программа включает в себя 10 модулей, которые участникам предстоит освоить за пять дней. На первом занятии слушатели узнают, какими чертами характера должен обладать успешный бизнесмен, и познакомятся с основами предпринимательского мышления.</text:p>
      <text:p text:style-name="Text_20_body"> </text:p>
      <text:p text:style-name="Text_20_body">Следующая встреча, запланированная на 20 августа, будет посвящена анализу деятельности конкурентов и основам маркетинга. Участникам расскажут, как находить покупателей и правильно коммуницировать с ними. А еще их познакомят с основами юнит-экономики — это метод расчета, позволяющий прогнозировать продажи на старте бизнеса и оценивать эффективность рекламных кампаний.</text:p>
      <text:p text:style-name="Text_20_body"> </text:p>
      <text:p text:style-name="Text_20_body">На занятии 21 августа речь пойдет о стратегии развития персонального бренда. Слушатели узнают, как работать с интернет-пользователями и интернет-трафиком.</text:p>
      <text:p text:style-name="Text_20_body"> </text:p>
      <text:p text:style-name="Text_20_body">С азами бухгалтерского учета и юридическими особенностями ведения бизнеса начинающие предприниматели будут знакомиться 22 августа. В первой части занятия преподаватель расскажет, какие формы малого предпринимательства существуют в России. Слушатели также узнают, как зарегистрировать товарный знак, выбрать систему налогообложения и правильно организовать бухгалтерию в своем бизнесе.</text:p>
      <text:p text:style-name="Text_20_body"> </text:p>
      <text:p text:style-name="Text_20_body">Финальная встреча состоится 23 августа. На ней проведут две деловые игры: будущим бизнесменам предложатподготовить свой проект и представить его аудитории. После завершения очного обучения участники получат сертификаты.</text:p>
      <text:p text:style-name="Text_20_body"> </text:p>
      <text:p text:style-name="Text_20_body">Курс по основам предпринимательской деятельности можно пройти и в онлайн-формате. Дистанционные занятия организуют с 26 по 30 августа. Для участия можно зарегистрироваться <text:a xlink:type="simple" xlink:href="https://mbm.mos.ru/education/obuchayushchiye-meropriyatiya/proekt-shkola-biznesa-mbm-startap-shkola-mbm-_8981759" office:name=""><text:span text:style-name="Definition">по ссылке</text:span></text:a>. Количество мест неограниченно. Всего состоится пять бесплатных вебинаров. Каждое занятие будет проходить с 15:00 до 16:30.</text:p>
      <text:p text:style-name="Text_20_body"> </text:p>
      <text:p text:style-name="Text_20_body">С момента открытия «Школы бизнеса МБМ» в 2017 году обучение в онлайн- и офлайн-формате прошли более 16 тысяч начинающих предпринимателей.</text:p>
      <text:p text:style-name="Text_20_body"> </text:p>
      <text:p text:style-name="Text_20_body">ГБУ <text:a xlink:type="simple" xlink:href="https://mbm.mos.ru/" office:name=""><text:span text:style-name="Definition">«Малый бизнес Москвы»</text:span></text:a> помогает жителям столицы открывать и развивать свое дело. Для них проводят бесплатные образовательные и деловые встречи — форумы, семинары, тренинги, конференции, которые помогают повысить профессиональные компетенции и найти единомышленников. Специалисты центров услуг для бизнеса, созданных на базе МБМ, рассказывают о финансовых и нефинансовых мерах государственной поддержки.</text:p>
      <text:p text:style-name="Text_20_body"> </text:p>
      <text:p text:style-name="Text_20_body">Получить консультацию по вопросам открытия и ведения бизнеса в столице, а также подробнее узнать об актуальных мерах поддержки предпринимателей можно <text:a xlink:type="simple" xlink:href="https://mbm.mos.ru/" office:name=""><text:span text:style-name="Definition">на сайте mbm.mos.ru</text:span></text:a> и по телефону: +7 495 225⁠-14⁠-14.</text:p>
      <text:p text:style-name="Text_20_body"> </text:p>
      <text:p text:style-name="Text_20_body">Образовательная поддержка предпринимателей осуществляется в рамках реализации национального проекта «Малое и среднее предпринимательство и поддержка индивидуальной предпринимательской инициативы». Подробнее о национальных проектах, реализуемых в Москве, <text:a xlink:type="simple" xlink:href="https://www.mos.ru/city/projects/national/" office:name=""><text:span text:style-name="Definition">можно узнать здесь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22776.html" office:name=""><text:span text:style-name="Definition">http://brateevo.mos.ru/economy-and-consumer-market/detail/1252277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6T20:22:40Z</meta:creation-date>
    <dc:date>2024-12-06T20:22:40Z</dc:date>
  </office:meta>
</office:document-meta>
</file>