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скусство-быть-лидером-мбм-приглашает-на-интенсив-для-начинающих-предпринимателей"/>Искусство быть лидером: МБМ приглашает на интенсив для начинающих предпринимателей<text:bookmark-end text:name="искусство-быть-лидером-мбм-приглашает-на-интенсив-для-начинающих-предпринимателей"/></text:h>
      <text:p text:style-name="First_20_paragraph">12.08.2024</text:p>
      <text:p text:style-name="Text_20_body">Онлайн-интенсив пройдет с 19 по 22 августа. Занятия для тех, кто хочет развить и укрепить в себе лидерские качества, проведут предприниматели, коучи и бизнес-тренеры.</text:p>
      <text:p text:style-name="Text_20_body"> </text:p>
      <text:p text:style-name="Text_20_body">Какие стили управления существуют, можно ли развить в себе лидерские качества и повлиять на прибыльность бизнеса — об этом и многом другом начинающим предпринимателям расскажут на бесплатном обучающем онлайн-интенсиве «Искусство быть лидером», который организует <text:a xlink:type="simple" xlink:href="https://mbm.mos.ru/" office:name=""><text:span text:style-name="Definition">ГБУ «Малый бизнес Москвы» (МБМ)</text:span></text:a>.</text:p>
      <text:p text:style-name="Text_20_body"> </text:p>
      <text:p text:style-name="Text_20_body">Мини-курс включает в себя четыре вебинара, которые пройдут с 19 по 22 августа. Участие в них бесплатное, но потребуется предварительная регистрация на портале МБМ. Количество мест неограниченно. Обучать основам лидерства будут приглашенные эксперты: предприниматели, коучи и бизнес-тренеры.</text:p>
      <text:p text:style-name="Text_20_body"> </text:p>
      <text:p text:style-name="Text_20_body">Интенсив откроет встреча <text:a xlink:type="simple" xlink:href="https://mbm.mos.ru/education/obuchayushchiye-meropriyatiya/intensiv-iskusstvo-byt-liderom-vebinar-kto-takoy-lider-v-sovremennom-mire-i-biznese_9353968" office:name=""><text:span text:style-name="Definition">«Кто такой лидер в современном мире и бизнесе»</text:span></text:a>, которая состоится 19 августа с 11:00 до 12:30. Слушатели обсудят, какими качествами должен обладать лидер, а также какие навыки и способности ему необходимо развивать.</text:p>
      <text:p text:style-name="Text_20_body"> </text:p>
      <text:p text:style-name="Text_20_body">20 августа с 13:00 до 14:30 продлится второй вебинар под названием <text:a xlink:type="simple" xlink:href="https://mbm.mos.ru/education/obuchayushchiye-meropriyatiya/intensiv-iskusstvo-byt-liderom-vebinar-situativnoe-upravlenie-stili-liderstva-i-delegirovanie_9353986" office:name=""><text:span text:style-name="Definition">«Ситуативное управление: стили лидерства и делегирование»</text:span></text:a>, посвященный работе с командой. Эксперт расскажет, какие стили управления существуют, что такое директивный и поддерживающий подходы. Кроме того, участники узнают, от чего зависит выбор стиля руководства и как адаптировать его к конкретной ситуации. Спикер объяснит, как правильно делегировать задачи.</text:p>
      <text:p text:style-name="Text_20_body"> </text:p>
      <text:p text:style-name="Text_20_body">21 августа с 11:00 до 12:30 проведут третий вебинар <text:a xlink:type="simple" xlink:href="https://mbm.mos.ru/education/obuchayushchiye-meropriyatiya/intensiv-iskusstvo-byt-liderom-vebinar-brend-lidera-postroenie-lichnogo-brenda-kak-osnovy-dlya-biznesa_9354006" office:name=""><text:span text:style-name="Definition">«Бренд лидера: построение личного бренда как основы для бизнеса»</text:span></text:a>. Речь пойдет о том, чем отличается развитие бизнеса на базе личного бренда и без него. Помимо этого, предоставят пошаговый алгоритм действий, который поможет его построить.</text:p>
      <text:p text:style-name="Text_20_body">Заключительное занятие запланировано на 22 августа. На онлайн-встрече <text:a xlink:type="simple" xlink:href="https://mbm.mos.ru/education/obuchayushchiye-meropriyatiya/intensiv-iskusstvo-byt-liderom-vebinar-psikhologiya-liderstva_9354034" office:name=""><text:span text:style-name="Definition">«Психология лидерства»</text:span></text:a> можно узнать, как увеличить прибыль своей компании за счет развития лидерского потенциала и преодолеть эмоциональную зависимость от результатов бизнеса. Вебинар состоится с 15:00 до 16:30.</text:p>
      <text:p text:style-name="Text_20_body"> </text:p>
      <text:p text:style-name="Text_20_body">Обучающий интенсив «Искусство быть лидером» пройдет в рамках обучающего проекта «Дорога в бизнес», который совместно организуют МБМ и специализированный центр занятости <text:a xlink:type="simple" xlink:href="https://mycareer.moscow/#/applicant" office:name=""><text:span text:style-name="Definition">«Моя карьера»</text:span></text:a> для тех, кто начинает свое дело.</text:p>
      <text:p text:style-name="Text_20_body"> </text:p>
      <text:p text:style-name="Text_20_body">Проект «Дорога в бизнес» появился в 2023 году. За время реализации его участниками стали более двух тысяч москвичей. Цель проекта — помочь открыть собственное дело жителям столицы, заключившим социальный контракт, а также всем, кто хочет начать предпринимательскую деятельность. Для будущих бизнесменов проводятся обучающие интенсивы, специализированные потоки «Школы бизнеса МБМ» и отдельные тематические мероприятия.</text:p>
      <text:p text:style-name="Text_20_body"> </text:p>
      <text:p text:style-name="Text_20_body">До конца 2024 года в рамках проекта запланировано проведение еще трех интенсивов. Мероприятия будут анонсированы в разделе <text:a xlink:type="simple" xlink:href="https://mbm.mos.ru/education/obuchayushchiye-meropriyatiya?page=1" office:name=""><text:span text:style-name="Definition">«Обучающие мероприятия»</text:span></text:a> на сайте МБМ.</text:p>
      <text:p text:style-name="Text_20_body"> </text:p>
      <text:p text:style-name="Text_20_body"><text:a xlink:type="simple" xlink:href="https://mbm.mos.ru/" office:name=""><text:span text:style-name="Definition">ГБУ «Малый бизнес Москвы»</text:span></text:a> помогает жителям столицы открывать и развивать свое дело. Для них проводят бесплатные образовательные и деловые встречи — форумы, семинары, тренинги, конференции, которые помогают повысить профессиональные компетенции и найти единомышленников. Специалисты центров услуг для бизнеса, созданных на базе МБМ, рассказывают о финансовых и нефинансовых мерах государственной поддержки.</text:p>
      <text:p text:style-name="Text_20_body"> </text:p>
      <text:p text:style-name="Text_20_body">Получить консультацию по вопросам открытия и ведения бизнеса в Москве, а также подробнее узнать об актуальных мерах поддержки предпринимателей в столице можно на сайте <text:a xlink:type="simple" xlink:href="https://mbm.mos.ru/" office:name=""><text:span text:style-name="Definition">mbm.mos.ru</text:span></text:a> и по телефону: +7 495 225-14-14.</text:p>
      <text:p text:style-name="Text_20_body"> </text:p>
      <text:p text:style-name="Text_20_body">Образовательная поддержка предпринимателей осуществляется в рамках реализации национального проекта «Малое и среднее предпринимательство и поддержка индивидуальной предпринимательской инициативы». Подробнее о национальных проектах, реализуемых в Москве, можно <text:a xlink:type="simple" xlink:href="https://www.mos.ru/city/projects/national/" office:name=""><text:span text:style-name="Definition">узнать здесь</text:span></text:a>.</text:p>
      <text:p text:style-name="Text_20_body"><text:line-break/></text:p>
      <text:p text:style-name="Text_20_body">Адрес страницы: <text:a xlink:type="simple" xlink:href="http://brateevo.mos.ru/economy-and-consumer-market/detail/12515616.html" office:name=""><text:span text:style-name="Definition">http://brateevo.mos.ru/economy-and-consumer-market/detail/12515616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5T06:53:49Z</meta:creation-date>
    <dc:date>2024-10-05T06:53:49Z</dc:date>
  </office:meta>
</office:document-meta>
</file>