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ак-построить-успешный-бизнес-спрос-на-профильные-консультации-экспертов-мбм-продолжает-расти"/>Как построить успешный бизнес: спрос на профильные консультации экспертов МБМ продолжает расти<text:bookmark-end text:name="как-построить-успешный-бизнес-спрос-на-профильные-консультации-экспертов-мбм-продолжает-расти"/></text:h>
      <text:p text:style-name="First_20_paragraph">24.06.2024</text:p>
      <text:p text:style-name="Text_20_body">Самые востребованные темы посвящены подготовке маркетинговой стратегии, настройке рекламной кампании и анализу структуры сайта.</text:p>
      <text:p text:style-name="Text_20_body"> </text:p>
      <text:p text:style-name="Text_20_body">С января по июнь этого года специалисты ГБУ <text:a xlink:type="simple" xlink:href="https://mbm.mos.ru/" office:name=""><text:span text:style-name="Definition">«Малый бизнес Москвы»</text:span></text:a> (МБМ) предоставили в 1,7 раза больше бесплатных профильных консультаций, чем за аналогичный период 2023-го.</text:p>
      <text:p text:style-name="Text_20_body"> </text:p>
      <text:p text:style-name="Text_20_body"><text:a xlink:type="simple" xlink:href="https://mbm.mos.ru/services/profile-consultations" office:name=""><text:span text:style-name="Definition">В рамках встреч</text:span></text:a> эксперты дают индивидуальные рекомендации по 15 темам, включая маркетинг, SMM-продвижение, настройку рекламных кампаний и оптимизацию сайта. В июне в связи с большим количеством запросов, поступивших от предпринимателей, были добавлены новые направления «Анализ коммерческого предложения от подрядчика», «Анализ целевой аудитории» и «Аудит бизнес-модели».</text:p>
      <text:p text:style-name="Text_20_body"> </text:p>
      <text:p text:style-name="Text_20_body">Сервис доступен компаниям и индивидуальным предпринимателям, зарегистрированным в Москве. Для того чтобы воспользоваться им, нужно подать заявку через платформу <text:a xlink:type="simple" xlink:href="https://xn--l1agf.xn--p1ai/" office:name=""><text:span text:style-name="Definition">МСП.РФ</text:span></text:a>. Консультации проходят онлайн и длятся не более полутора часов.</text:p>
      <text:p text:style-name="Text_20_body"> </text:p>
      <text:p text:style-name="Text_20_body">МБМ предоставляет бесплатные профильные консультации с 2022 года. Самой востребованной темой обращений является «Подготовка маркетинговой стратегии». На нее приходится более 20 процентов всех заявок. На втором и третьем местах по популярности — «Настройка рекламной кампании в социальной сети “ВКонтакте”» (почти 16 процентов заявок) и «Анализ структуры сайта» (около 15 процентов).</text:p>
      <text:p text:style-name="Text_20_body"> </text:p>
      <text:p text:style-name="Text_20_body">Среди получателей профильных консультаций — индивидуальный предприниматель Дарья Моо. Она больше двух лет производит готовые смеси на основе зеленой гречки для выпечки панкейков, блинчиков и вафель. Дарья Моо регулярно консультируется с экспертами МБМ по различным вопросам, в том числе по настройке рекламной кампании в социальной сети «ВКонтакте». По ее словам, специалисты помогли настроить геотаргетинг, сузить целевую аудиторию рекламной кампании и подсказали идеи для видеоконтента. На следующей встрече они проанализировали показатели и разобрали ошибки. В результате количество подписчиков у группы Дарьи в социальной сети «ВКонтакте» увеличилось в пять раз.</text:p>
      <text:p text:style-name="Text_20_body"> </text:p>
      <text:p text:style-name="Text_20_body">ГБУ «Малый бизнес Москвы» помогает людям открывать и развивать свое дело в столице. В центрах услуг для бизнеса каждый может узнать о финансовых и нефинансовых мерах государственной поддержки. Для предпринимателей проводятся бесплатные образовательные и деловые мероприятия: форумы, семинары, тренинги, конференции, которые помогают повысить профессиональные компетенции и найти единомышленников.</text:p>
      <text:p text:style-name="Text_20_body"> </text:p>
      <text:p text:style-name="Text_20_body">Получить консультацию по вопросам открытия и ведения бизнеса в Москве и более подробно узнать об актуальных мерах поддержки предпринимателей в столице можно на <text:a xlink:type="simple" xlink:href="https://mbm.mos.ru/" office:name=""><text:span text:style-name="Definition">сайте МБМ</text:span></text:a> и по телефону: +7 495 225-14-14.</text:p>
      <text:p text:style-name="Text_20_body"> </text:p>
      <text:p text:style-name="Text_20_body">Поддержка малого и среднего бизнеса осуществляется в рамках реализации национального проекта <text:a xlink:type="simple" xlink:href="https://xn--80aapampemcchfmo7a3c9ehj.xn--p1ai/projects/msp/" office:name=""><text:span text:style-name="Definition">«Малое и среднее предпринимательство и поддержка индивидуальной предпринимательской инициативы»</text:span></text:a>. Подробнее о национальных проектах, реализуемых в городе, можно <text:a xlink:type="simple" xlink:href="https://www.mos.ru/city/projects/national/" office:name=""><text:span text:style-name="Definition">узнать здесь</text:span></text:a>.</text:p>
      <text:p text:style-name="Text_20_body"> </text:p>
      <text:p text:style-name="Text_20_body"><text:line-break/></text:p>
      <text:p text:style-name="Text_20_body">Адрес страницы: <text:a xlink:type="simple" xlink:href="http://brateevo.mos.ru/economy-and-consumer-market/detail/12439447.html" office:name=""><text:span text:style-name="Definition">http://brateevo.mos.ru/economy-and-consumer-market/detail/12439447.html</text:span></text:a></text:p>
      <text:p text:style-name="Text_20_body"><text:a xlink:type="simple" xlink:href="http://brateevo.mos.ru" office:name=""><text:span text:style-name="Definition">Управа района Брате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6-25T11:05:09Z</meta:creation-date>
    <dc:date>2024-06-25T11:05:09Z</dc:date>
  </office:meta>
</office:document-meta>
</file>