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ум-социального-предпринимательства-больше-чем-бизнес"/>Форум социального предпринимательства «Больше, чем бизнес»<text:bookmark-end text:name="форум-социального-предпринимательства-больше-чем-бизнес"/></text:h>
      <text:p text:style-name="First_20_paragraph">24.06.2024</text:p>
      <text:p text:style-name="Text_20_body">#CОЦИАЛЬНОЕ_ДЕЛО</text:p>
      <text:p text:style-name="Text_20_body"> </text:p>
      <text:p text:style-name="Text_20_body"><text:span text:style-name="T1">кейсы| инновации| люди</text:span></text:p>
      <text:p text:style-name="Text_20_body"> </text:p>
      <text:p text:style-name="Text_20_body">27 и 28 июня 2024 года на ВДНХ состоится форум социального предпринимательства <text:span text:style-name="T1">«Больше, чем бизнес»</text:span></text:p>
      <text:p text:style-name="Text_20_body"> </text:p>
      <text:p text:style-name="Text_20_body">- на форуме примут участие представители городских и федеральных ведомств, малого и среднего бизнеса, крупных компаний, институтов развития и некоммерческих организаций (НКО)</text:p>
      <text:p text:style-name="Text_20_body"> </text:p>
      <text:p text:style-name="Text_20_body">О форуме:</text:p>
      <text:p text:style-name="Text_20_body"> </text:p>
      <text:p text:style-name="Text_20_body"><text:span text:style-name="T1">Платформа для поиска</text:span></text:p>
      <text:p text:style-name="Text_20_body">- совместных решений в диалоге между социальным бизнесом и всеми, кто их поддерживает</text:p>
      <text:p text:style-name="Text_20_body"> </text:p>
      <text:p text:style-name="Text_20_body"><text:span text:style-name="T1">Центр притяжения</text:span></text:p>
      <text:p text:style-name="Text_20_body">- лучших практик и технологий в социальном предпринимательстве, старт для их развития и тиражирования</text:p>
      <text:p text:style-name="Text_20_body"> </text:p>
      <text:p text:style-name="Text_20_body"><text:span text:style-name="T1">Возможность быстрого запроса</text:span></text:p>
      <text:p text:style-name="Text_20_body">- на социальные решения и адекватного ответа со стороны социального предпринимательства</text:p>
      <text:p text:style-name="Text_20_body"> </text:p>
      <text:p text:style-name="Text_20_body"><text:span text:style-name="T1">Площадка вовлечения</text:span></text:p>
      <text:p text:style-name="Text_20_body">- малого и среднего предпринимательства в социальный бизнес.</text:p>
      <text:p text:style-name="Text_20_body"> </text:p>
      <text:p text:style-name="Text_20_body"> Когда: 27 — 28 июня</text:p>
      <text:p text:style-name="Text_20_body">Где: Центр ассистивных технологий «Феникс», пав. 37, ВДНХ</text:p>
      <text:p text:style-name="Text_20_body"><text:a xlink:type="simple" xlink:href="https://clck.ru/3BQ4jR" office:name=""><text:span text:style-name="Definition">подать заявку можно по ссылке</text:span></text:a>: https://mbm.mos.ru/education/obuchayushchiye-meropriyatiya/biznes-razbory-prodvizhenie-biznesa-i-sebya_9060710?utm_source=smm&amp;utm_medium=tch&amp;utm_content=biznes-razbory-prodvizhenie-biznesa-i-sebya_&amp;utm_campaign=event_210624&amp;utm_source=smm&amp;utm_medium=tg&amp;utm_content=bolshechembiznes_&amp;utm_campaign=event_210624</text:p>
      <text:p text:style-name="Text_20_body"><text:line-break/></text:p>
      <text:p text:style-name="Text_20_body">Адрес страницы: <text:a xlink:type="simple" xlink:href="http://brateevo.mos.ru/economy-and-consumer-market/detail/12439441.html" office:name=""><text:span text:style-name="Definition">http://brateevo.mos.ru/economy-and-consumer-market/detail/1243944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7T20:53:08Z</meta:creation-date>
    <dc:date>2024-08-07T20:53:08Z</dc:date>
  </office:meta>
</office:document-meta>
</file>