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T1" style:family="text">
      <style:text-properties fo:font-weight="bold" style:font-weight-asian="bold" style:font-weight-complex="bold"/>
    </style:style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столичным-предпринимателям-на-бесплатном-онлайн-курсе-расскажут-как-продвигать-собственный-бренд"/>Столичным предпринимателям на бесплатном онлайн-курсе расскажут, как продвигать собственный бренд<text:bookmark-end text:name="столичным-предпринимателям-на-бесплатном-онлайн-курсе-расскажут-как-продвигать-собственный-бренд"/></text:h>
      <text:p text:style-name="First_20_paragraph">18.06.2024</text:p>
      <text:p text:style-name="Text_20_body">Программа рассчитана на действующих бизнесменов и тех, кто только задумывается об открытии собственного дела.</text:p>
      <text:p text:style-name="Text_20_body"> </text:p>
      <text:p text:style-name="Text_20_body">26 июня <text:a xlink:type="simple" xlink:href="https://mbm.mos.ru/" office:name=""><text:span text:style-name="Definition">ГБУ «Малый бизнес Москвы» (МБМ)</text:span></text:a> начинает обучение на бесплатном онлайн-курс «Бренд и его продвижение» для столичных предпринимателей. Он состоит из трех вебинаров, посвященных различным аспектам брендинга. Новый тематический онлайн-курс поможет восполнить недостающие знания по этой теме. Согласно опросу клиентов МБМ, этим вопросом интересуются более 58 процентов респондентов.</text:p>
      <text:p text:style-name="Text_20_body"> </text:p>
      <text:p text:style-name="Text_20_body">Программа рассчитана на действующих бизнесменов и тех, кто только задумывается об открытии собственного дела. Предприниматели узнают, как построить платформу бренда и разработать брендбук, научатся использовать последние тенденции для продвижения своего бизнеса.</text:p>
      <text:p text:style-name="Text_20_body"> </text:p>
      <text:p text:style-name="Text_20_body">Первый <text:a xlink:type="simple" xlink:href="https://mbm.mos.ru/education/obuchayushchiye-meropriyatiya/onlayn-kurs-brending-i-ego-prodvizhenie-vebinar-1-brend-platforma-chto-eto-i-zachem-nuzhna-vashemu-biznesu-_8974015" office:name=""><text:span text:style-name="Definition">вебинар «Бренд-платформа: что это и зачем нужна вашему бизнесу?»</text:span></text:a> состоится <text:span text:style-name="T1">26 июня</text:span>. Его слушатели познакомятся со структурой и элементами бренд-платформы, рассмотрят этапы ее построения и успешные примеры из практики.</text:p>
      <text:p text:style-name="Text_20_body"> </text:p>
      <text:p text:style-name="Text_20_body"><text:span text:style-name="T1">27 июня</text:span> на <text:a xlink:type="simple" xlink:href="https://mbm.mos.ru/education/obuchayushchiye-meropriyatiya/onlayn-kurs-brending-i-ego-prodvizhenie-vebinar-2-vizualnaya-i-verbalnaya-kontseptsiya-brenda_8976308" office:name=""><text:span text:style-name="Definition">вебинаре «Визуальная и вербальная концепция бренда»</text:span></text:a> спикер объяснит, как с помощью фирменного стиля донести ценность вашего бизнеса. Предприниматели изучат элементы брендбука: логотип, нейминг и другие атрибуты бренда.</text:p>
      <text:p text:style-name="Text_20_body"> </text:p>
      <text:p text:style-name="Text_20_body">Завершающий <text:a xlink:type="simple" xlink:href="https://mbm.mos.ru/education/obuchayushchiye-meropriyatiya/onlayn-kurs-brending-i-ego-prodvizhenie-vebinar-3-trendy-v-prodvizhenii-vashego-biznesa-v-2024-g-_8976321" office:name=""><text:span text:style-name="Definition">вебинар курса по теме «Тренды в продвижении вашего бизнеса в 2024 году»</text:span></text:a> пройдет <text:span text:style-name="T1">28 июня</text:span>. Эксперт расскажет, как использовать эмоциональный контент для повышения лояльности целевой аудитории и современные тренды для продвижения.</text:p>
      <text:p text:style-name="Text_20_body"> </text:p>
      <text:p text:style-name="Text_20_body">Участие в вебинарах бесплатное, на каждый из них необходимо предварительно зарегистрироваться. Количество мест неограниченно.</text:p>
      <text:p text:style-name="Text_20_body"> </text:p>
      <text:p text:style-name="Text_20_body"> </text:p>
      <text:p text:style-name="Text_20_body">Образовательная поддержка бизнесменов осуществляется в рамках реализации национального проекта «Малое и среднее предпринимательство и поддержка индивидуальной предпринимательской инициативы». Подробнее о национальных проектах, реализуемых в городе, можно узнать <text:a xlink:type="simple" xlink:href="https://www.mos.ru/city/projects/national/" office:name=""><text:span text:style-name="Definition">здесь</text:span></text:a>.</text:p>
      <text:p text:style-name="Text_20_body"> </text:p>
      <text:p text:style-name="Text_20_body">ГБУ «Малый бизнес Москвы» помогает людям открывать и развивать свое дело в столице. В центрах услуг для предпринимателей каждый может узнать о финансовых и нефинансовых мерах государственной поддержки.</text:p>
      <text:p text:style-name="Text_20_body"> </text:p>
      <text:p text:style-name="Text_20_body">Для предпринимателей проводят бесплатные образовательные и деловые мероприятия: форумы, семинары, тренинги, конференции, которые помогают повысить профессиональные компетенции и найти единомышленников.</text:p>
      <text:p text:style-name="Text_20_body"> </text:p>
      <text:p text:style-name="Text_20_body">Получить консультацию по вопросам открытия и ведения бизнеса и более подробно узнать об актуальных мерах поддержки предпринимателей в Москве также можно на <text:a xlink:type="simple" xlink:href="https://mbm.mos.ru/" office:name=""><text:span text:style-name="Definition">сайте МБМ</text:span></text:a> и по телефону: +7 495 225-14-14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427625.html" office:name=""><text:span text:style-name="Definition">http://brateevo.mos.ru/economy-and-consumer-market/detail/12427625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7-13T21:47:00Z</meta:creation-date>
    <dc:date>2024-07-13T21:47:00Z</dc:date>
  </office:meta>
</office:document-meta>
</file>