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троить-успешный-бьюти-бизнес-мбм-приглашает-работников-индустрии-красоты-на-новый-курс"/>Построить успешный бьюти-бизнес: МБМ приглашает работников индустрии красоты на новый курс<text:bookmark-end text:name="построить-успешный-бьюти-бизнес-мбм-приглашает-работников-индустрии-красоты-на-новый-курс"/></text:h>
      <text:p text:style-name="First_20_paragraph">14.06.2024</text:p>
      <text:p text:style-name="Text_20_body">Участники узнают, как разработать концепцию салона красоты и нанять квалифицированных сотрудников, научатся правильно рекламировать услуги и находить клиентов.</text:p>
      <text:p text:style-name="Text_20_body"> </text:p>
      <text:p text:style-name="Text_20_body">ГБУ «Малый бизнес Москвы» (МБМ) приглашает на бесплатную обучающую программу «Школа бизнеса МБМ. Бьюти-сфера» для начинающих предпринимателей, которые планируют работать в индустрии красоты. Она пройдет в онлайн-формате с 17 по 21 июня.</text:p>
      <text:p text:style-name="Text_20_body"> </text:p>
      <text:p text:style-name="Text_20_body">Программа состоит из пяти вебинаров. Их участники узнают, как разработать концепцию салона красоты и нанять квалифицированных сотрудников, научатся правильно рекламировать услуги и находить клиентов. Кроме того, будущим предпринимателям объяснят, как автоматизировать работу салона. Для того чтобы присоединиться к программе, необходимо предварительно зарегистрироваться на ее странице <text:a xlink:type="simple" xlink:href="https://mbm.mos.ru/education/obuchayushchiye-meropriyatiya/proekt-shkola-biznesa-mbm-byuti-sfera_8980931" office:name=""><text:span text:style-name="Definition">по ссылке</text:span></text:a>.  Количество мест неограниченно.</text:p>
      <text:p text:style-name="Text_20_body"> </text:p>
      <text:p text:style-name="Text_20_body">Вебинары будут проходить ежедневно с 15:00 до 16:30. Первое онлайн-занятие состоится 17 июня. На нем разберут тему «Анализ рынка и конкурентов». Слушатели узнают, как выбрать сегмент рынка, в котором планируется работать, и определить свою целевую аудиторию. Спикер расскажет, как сформулировать концепцию салона красоты и проанализировать деятельность конкурентов.</text:p>
      <text:h text:style-name="Heading_20_1" text:outline-level="1"><text:bookmark-start text:name="section"/> <text:bookmark-end text:name="section"/></text:h>
      <text:p text:style-name="First_20_paragraph">На вебинаре «Поиск, собеседование и оформление сотрудников», который запланирован на 18 июня, предприниматели научатся составлять тексты объявлений для найма сотрудников на свободные вакансии, проанализируют площадки для поиска персонала, обсудят список необходимых для трудоустройства документов.</text:p>
      <text:p text:style-name="Text_20_body"> </text:p>
      <text:p text:style-name="Text_20_body">На третьем онлайн-занятии 19 июня слушателей познакомят с темой «Маркетинг и привлечение клиентов». На вебинаре разберут, как разработать уникальное торговое предложение, акции и программы лояльности. Спикер поговорит о методах привлечения клиентов и продажах в переписке с ними, а также объяснит, как работать с отзывами.</text:p>
      <text:p text:style-name="Text_20_body"> </text:p>
      <text:p text:style-name="Text_20_body">Четвертый вебинар — «Сервис» — пройдет 20 июня. Он будет посвящен современному сервису в салонах красоты. А 21 июня на заключительном вебинаре участники узнают, как автоматизировать работу салона. Они изучат особенности использования CRM-систем, чат-ботов, рассылок, систем аудио- и видеоконтроля.</text:p>
      <text:p text:style-name="Text_20_body"> </text:p>
      <text:p text:style-name="Text_20_body">Спикерами программы «Школа бизнеса МБМ. Бьюти-сфера» выступят предприниматели и эксперты индустрии красоты. Образовательная программа разработана в рамках реализации национального проекта <text:a xlink:type="simple" xlink:href="https://xn--80aapampemcchfmo7a3c9ehj.xn--p1ai/projects/msp/" office:name=""><text:span text:style-name="Definition">«Малое и среднее предпринимательство и поддержка индивидуальной предпринимательской инициативы»</text:span></text:a>. Подробнее о национальных проектах, реализуемых в городе, можно узнать <text:a xlink:type="simple" xlink:href="https://www.mos.ru/city/projects/national/" office:name=""><text:span text:style-name="Definition">здесь</text:span></text:a>. </text:p>
      <text:p text:style-name="Text_20_body"> </text:p>
      <text:p text:style-name="Text_20_body"><text:a xlink:type="simple" xlink:href="https://mbm.mos.ru/" office:name=""><text:span text:style-name="Definition">ГБУ «Малый бизнес Москвы»</text:span></text:a> помогает людям открывать и развивать свое дело в столице. Для предпринимателей организуют бесплатные образовательные и деловые мероприятия: форумы, семинары, тренинги и конференции. Им также помогают повысить свои профессиональные компетенции и найти единомышленников.</text:p>
      <text:p text:style-name="Text_20_body"> </text:p>
      <text:p text:style-name="Text_20_body">На портале mbm.mos.ru доступно более 35 онлайн-сервисов. Они помогают предпринимателям решать задачи, возникающие на разных этапах ведения бизнеса — от подбора рыночной ниши до подготовки налоговой декларации. Помимо этого, там есть спецпроекты для самозанятых, социальных предпринимателей, тех, кто планирует работать по франшизе, и других. Один из спецпроектов — <text:a xlink:type="simple" xlink:href="https://mbm.mos.ru/special/istorii-uspekha" office:name=""><text:span text:style-name="Definition">«Малый бизнес — большие истории»</text:span></text:a> — позволяет бизнесменам, получившим поддержку от города, делиться своими успехами на ресурсах МБМ, в федеральных и региональных СМИ.</text:p>
      <text:h text:style-name="Heading_20_1" text:outline-level="1"><text:bookmark-start text:name="section-1"/> <text:bookmark-end text:name="section-1"/></text:h>
      <text:p text:style-name="First_20_paragraph"> </text:p>
      <text:p text:style-name="Text_20_body"><text:line-break/></text:p>
      <text:p text:style-name="Text_20_body">Адрес страницы: <text:a xlink:type="simple" xlink:href="http://brateevo.mos.ru/economy-and-consumer-market/detail/12422587.html" office:name=""><text:span text:style-name="Definition">http://brateevo.mos.ru/economy-and-consumer-market/detail/1242258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8T21:54:57Z</meta:creation-date>
    <dc:date>2024-08-08T21:54:57Z</dc:date>
  </office:meta>
</office:document-meta>
</file>