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4-года-управлением-роспотребнадзора-по-городу-москве-проводится-акция-день-открытых-дверей-для-предпринимателей"/>13 июня 2024 года Управлением Роспотребнадзора по городу Москве проводится акция «День открытых дверей для предпринимателей»<text:bookmark-end text:name="июня-2024-года-управлением-роспотребнадзора-по-городу-москве-проводится-акция-день-открытых-дверей-для-предпринимателей"/></text:h>
      <text:p text:style-name="First_20_paragraph">11.06.2024</text:p>
      <text:p text:style-name="Text_20_body"><text:span text:style-name="T1">13 июня 2024 года с 12.00 до 16.00</text:span> Управлением Роспотребнадзора по городу Москве (далее – Управление) проводится акция «День открытых дверей для предпринимателей».</text:p>
      <text:p text:style-name="Text_20_body">Мероприятие направлено на повышение уровня информированности предпринимательского сообщества о деятельности Управления, правах и обязанностях индивидуальных предпринимателей и юридических лиц, на повышение грамотности в сфере обеспечения санитарно-эпидемиологического благополучия населения и защиту прав потребителей. Акция проводится в Управлении (г. Москва, Графский переулок, д. 4, корп. 2,3,4) и территориальных отделах Управления (перечень прилагается). Консультирование проводится как по телефонам, так и в очном режиме по указанным в Приложении адреса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economy-and-consumer-market/detail/12416913.html" office:name=""><text:span text:style-name="Definition">http://brateevo.mos.ru/economy-and-consumer-market/detail/1241691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1T14:18:33Z</meta:creation-date>
    <dc:date>2024-06-11T14:18:33Z</dc:date>
  </office:meta>
</office:document-meta>
</file>