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ходить-партнеров-и-выстраивать-деловые-отношения-мбм-проведет-бесплатную-встречу-для-предпринимателей"/>Находить партнеров и выстраивать деловые отношения: МБМ проведет бесплатную встречу для предпринимателей<text:bookmark-end text:name="находить-партнеров-и-выстраивать-деловые-отношения-мбм-проведет-бесплатную-встречу-для-предпринимателей"/></text:h>
      <text:p text:style-name="First_20_paragraph">10.06.2024</text:p>
      <text:p text:style-name="Text_20_body">В программе — выступления спикеров, а также занятия по отработке практических навыков и техник нетворкинга под руководством бизнес-тренеров.</text:p>
      <text:p text:style-name="Text_20_body"> </text:p>
      <text:p text:style-name="Text_20_body">Государственное бюджетное учреждение (ГБУ) «Малый бизнес Москвы» (<text:a xlink:type="simple" xlink:href="https://mbm.mos.ru/" office:name=""><text:span text:style-name="Definition">МБМ</text:span></text:a>) 17 июня проведет бесплатную очную встречу, посвященную стратегическому нетворкингу. Мероприятие пройдет в рамках проекта «Нетворкинг-марафон».</text:p>
      <text:p text:style-name="Text_20_body"> </text:p>
      <text:p text:style-name="Text_20_body">Предприниматели и те, кто хочет начать свое дело, научатся находить деловые контакты и выстраивать стратегические взаимоотношения с потенциальными партнерами. В программе — выступления спикеров, а также занятия по отработке практических навыков и техник нетворкинга под руководством бизнес-тренеров.</text:p>
      <text:p text:style-name="Text_20_body"> </text:p>
      <text:p text:style-name="Text_20_body">Встреча «Нетворкинг-марафон. Стратегический нетворкинг» пройдет с 14:00 до 18:30 на площадке «Цифровое деловое пространство» по адресу: улица Покровка, дом 47. Для участия требуется предварительная <text:a xlink:type="simple" xlink:href="https://mbm.mos.ru/education/obuchayushchiye-meropriyatiya/vstrecha-netvorking-marafon-strategicheskiy-netvorking_8981130" office:name=""><text:span text:style-name="Definition">регистрация</text:span></text:a>. Количество мест ограниченно.</text:p>
      <text:p text:style-name="Text_20_body"> </text:p>
      <text:p text:style-name="Text_20_body">Встреча откроется выступлением «Нетворкинг со стратегическими партнерами». Эксперт поможет слушателям разобраться в том, как определить круг потенциальных партнеров для развития своего бизнеса, познакомиться с ними и выстроить деловые отношения.</text:p>
      <text:p text:style-name="Text_20_body"> </text:p>
      <text:p text:style-name="Text_20_body">На выступлении «Развитие сети долгосрочных связей в предпринимательстве» слушатели поймут, как составлять карту связей и новых источников знакомств, а также вести базу контактов.</text:p>
      <text:p text:style-name="Text_20_body"> </text:p>
      <text:p text:style-name="Text_20_body">Встречу продолжат нетворкинг-мероприятия, в ходе которых участники отточат навыки коммуникации и самопрезентации.</text:p>
      <text:p text:style-name="Text_20_body"> </text:p>
      <text:p text:style-name="Text_20_body">Проект «Нетворкинг-марафон» проводится с 2022 года. За это время в его рамках состоялось 17 встреч, в том числе отраслевых — для предпринимателей в сфере информационных технологий, маркетинга, образования, культуры и спорта, социального бизнеса, а также торговли и услуг. К проекту присоединились более 2,3 тысячи человек. До конца года пройдет еще пять встреч «Нетворкинг-марафона». Подробнее о них можно будет узнать на сайте МБМ.</text:p>
      <text:p text:style-name="Text_20_body"> </text:p>
      <text:p text:style-name="Text_20_body">ГБУ «Малый бизнес Москвы» помогает людям открывать и развивать свое дело в столице. В центрах услуг для бизнеса каждый желающий может узнать о финансовых и иных мерах государственной поддержки. Для предпринимателей проводятся бесплатные образовательные и деловые мероприятия: форумы, семинары, тренинги и конференции. Они помогают повысить профессиональные компетенции и найти единомышленников.</text:p>
      <text:p text:style-name="Text_20_body"> </text:p>
      <text:p text:style-name="Text_20_body">Получить консультацию по вопросам открытия и ведения бизнеса в Москве и более подробно узнать об актуальных мерах поддержки предпринимателей в столице можно на сайте <text:a xlink:type="simple" xlink:href="https://mbm.mos.ru/" office:name=""><text:span text:style-name="Definition">mbm.mos.ru</text:span></text:a> и по телефону: +7 495 225-14-14.</text:p>
      <text:p text:style-name="Text_20_body"> </text:p>
      <text:p text:style-name="Text_20_body">Образовательная поддержка предпринимателей осуществляется в рамках реализации национального проекта <text:a xlink:type="simple" xlink:href="https://xn--80aapampemcchfmo7a3c9ehj.xn--p1ai/projects/msp" office:name=""><text:span text:style-name="Definition">«Малое и среднее предпринимательство и поддержка индивидуальной предпринимательской инициативы»</text:span></text:a>. Подробнее об этом и других национальных проектах, реализуемых в Москве, можно узнать <text:a xlink:type="simple" xlink:href="https://www.mos.ru/city/projects/national/" office:name=""><text:span text:style-name="Definition">здесь</text:span></text:a>.</text:p>
      <text:p text:style-name="Text_20_body"> </text:p>
      <text:p text:style-name="Text_20_body"><text:line-break/></text:p>
      <text:p text:style-name="Text_20_body">Адрес страницы: <text:a xlink:type="simple" xlink:href="http://brateevo.mos.ru/economy-and-consumer-market/detail/12413858.html" office:name=""><text:span text:style-name="Definition">http://brateevo.mos.ru/economy-and-consumer-market/detail/12413858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11T14:18:08Z</meta:creation-date>
    <dc:date>2024-06-11T14:18:08Z</dc:date>
  </office:meta>
</office:document-meta>
</file>