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х-предпринимателей-из-сервисной-сферы-приглашают-прокачать-свой-бизнес-вместе-с-наставником"/>Столичных предпринимателей из сервисной сферы приглашают прокачать свой бизнес вместе с наставником<text:bookmark-end text:name="столичных-предпринимателей-из-сервисной-сферы-приглашают-прокачать-свой-бизнес-вместе-с-наставником"/></text:h>
      <text:p text:style-name="First_20_paragraph">04.06.2024</text:p>
      <text:p text:style-name="Text_20_body">Предприниматели определят проблемы своего бизнеса и найдут их решение, а также выявят точки роста для улучшения бизнес-показателей.</text:p>
      <text:p text:style-name="Text_20_body"> </text:p>
      <text:p text:style-name="Text_20_body">Открылась регистрация на программу наставничества для предпринимателей из сервисной сферы. Отраслевой поток программы «Прокачай свой бизнес вместе с наставником» проводит ГБУ «Малый бизнес Москвы» (<text:a xlink:type="simple" xlink:href="https://mbm.mos.ru/" office:name=""><text:span text:style-name="Definition">МБМ</text:span></text:a>).</text:p>
      <text:p text:style-name="Text_20_body"> </text:p>
      <text:p text:style-name="Text_20_body">Количество малых и средних предприятий, оказывающих услуги населению, за последние три года в столице выросло на 13 процентов и составило более 180 тысяч. Специализированный поток программы наставничества МБМ поможет предпринимателям этой отрасли выйти на новый уровень и масштабировать свое дело.</text:p>
      <text:p text:style-name="Text_20_body"> </text:p>
      <text:p text:style-name="Text_20_body">Программа наставничества для сервисной сферы проводится впервые. К участию в ней приглашают индивидуальных предпринимателей и представителей компаний, зарегистрированных в Москве и работающих в сфере сервиса. Она включает в себя транспортные (логистические службы, службы доставки), бытовые (ремонт одежды и обуви, мастерские, салоны красоты), образовательные (центры детского развития, языковые школы, тренинговые компании), медицинские (клиники, медицинские центры), юридические услуги, общественное питание, а также предприятия в области спорта (фитнес-центры, спортивные секции, клубы), отдыха (хостелы, отели, туристические компании) и развлечений (парки развлечений, организаторы игр, досуга для детей и взрослых).</text:p>
      <text:p text:style-name="Text_20_body"> </text:p>
      <text:p text:style-name="Text_20_body">С участниками программы в течение двух месяцев будут работать 10 наставников, специализирующихся на продажах, маркетинге и управлении. Под их руководством предприниматели определят проблемы своего бизнеса и найдут их решение, а также выявят точки роста для улучшения бизнес-показателей.</text:p>
      <text:h text:style-name="Heading_20_1" text:outline-level="1"><text:bookmark-start text:name="section"/> <text:bookmark-end text:name="section"/></text:h>
      <text:p text:style-name="First_20_paragraph">Среди наставников отраслевого потока — основатель и руководитель ИТ-компании, бизнес-трекер Руслан Шамехо, предприниматель и эксперт в области системного маркетинга Анна Харитонова, а также основатель диджитал-агентства Оскар Хуснутдинов.</text:p>
      <text:p text:style-name="Text_20_body"> </text:p>
      <text:p text:style-name="Text_20_body">На первой встрече, которая пройдет 25 июня в бизнес-пространстве «Митинг Поинт», состоится знакомство участников. В зависимости от запросов предпринимателей разделят на группы, за каждой из которых будет закреплен наставник. Начало в 15:00.</text:p>
      <text:p text:style-name="Text_20_body"> </text:p>
      <text:p text:style-name="Text_20_body">Далее предприниматели будут встречаться с наставниками раз в неделю — очно или в онлайн-формате. В финальный день программы — 29 августа — 10 участников, которые смогут добиться роста оборота и показателей развития бизнеса, в том числе увеличения продаж, открытия новых точек и запуска новых продуктов, представят свои результаты.</text:p>
      <text:p text:style-name="Text_20_body"> </text:p>
      <text:p text:style-name="Text_20_body">Участие в программе «Прокачай свой бизнес вместе с наставником» бесплатное. Оно доступно по предварительной регистрации, открытой с 4 июня на <text:a xlink:type="simple" xlink:href="https://mbm.mos.ru/education/programmy-obucheniya/boost_business_with_mentor" office:name=""><text:span text:style-name="Definition">портале МБМ</text:span></text:a>. Количество мест ограниченно: присоединиться к программе смогут 100 бизнесменов.</text:p>
      <text:p text:style-name="Text_20_body"> </text:p>
      <text:p text:style-name="Text_20_body">Программа «Прокачай свой бизнес вместе с наставником» действует с 2021 года. За это время наставники помогли около 2,5 тысячи предпринимателей. По результатам опроса участников проекта 2023 года каждый третий предприниматель увеличил выручку и клиентскую базу, а каждый четвертый запустил новый продукт, а другие выстроили стратегии продвижения, прокачали деловые, лидерские, личностные навыки.</text:p>
      <text:p text:style-name="Text_20_body"> </text:p>
      <text:p text:style-name="Text_20_body">Образовательная поддержка предпринимателей проводится в рамках реализации национального проекта «Малое и среднее предпринимательство и поддержка индивидуальной предпринимательской инициативы». Подробнее о национальных проектах, реализуемых в городе, можно узнать на <text:a xlink:type="simple" xlink:href="https://www.mos.ru/city/projects/national/" office:name=""><text:span text:style-name="Definition">специальной странице</text:span></text:a>.</text:p>
      <text:p text:style-name="Text_20_body"> </text:p>
      <text:p text:style-name="Text_20_body"><text:a xlink:type="simple" xlink:href="https://mbm.mos.ru/" office:name=""><text:span text:style-name="Definition">ГБУ «Малый бизнес Москвы»</text:span></text:a> помогает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 Для предпринимателей проводят бесплатные образовательные и деловые мероприятия —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 </text:p>
      <text:p text:style-name="Text_20_body">Получить консультацию по вопросам открытия и ведения бизнеса в Москве и узнать подробнее об актуальных мерах поддержки предпринимателей можно на сайте <text:a xlink:type="simple" xlink:href="https://mbm.mos.ru/" office:name=""><text:span text:style-name="Definition">mbm.mos.ru</text:span></text:a> и по телефону: +7 495 225-14-14.</text:p>
      <text:h text:style-name="Heading_20_1" text:outline-level="1"><text:bookmark-start text:name="section-1"/> <text:bookmark-end text:name="section-1"/></text:h>
      <text:p text:style-name="First_20_paragraph"> </text:p>
      <text:p text:style-name="Text_20_body"><text:line-break/></text:p>
      <text:p text:style-name="Text_20_body">Адрес страницы: <text:a xlink:type="simple" xlink:href="http://brateevo.mos.ru/economy-and-consumer-market/detail/12403522.html" office:name=""><text:span text:style-name="Definition">http://brateevo.mos.ru/economy-and-consumer-market/detail/12403522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4T18:06:08Z</meta:creation-date>
    <dc:date>2024-06-04T18:06:08Z</dc:date>
  </office:meta>
</office:document-meta>
</file>