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йти-баланс-между-семьей-и-работой-в-столице-пройдет-форум-фестиваль-мамы.-дети.-бизнес"/>Найти баланс между семьей и работой: в столице пройдет форум-фестиваль «Мамы. Дети. Бизнес»<text:bookmark-end text:name="найти-баланс-между-семьей-и-работой-в-столице-пройдет-форум-фестиваль-мамы.-дети.-бизнес"/></text:h>
      <text:p text:style-name="First_20_paragraph">21.05.2024</text:p>
      <text:p text:style-name="Text_20_body">Бизнес-леди смогут узнать о социальном предпринимательстве и методах привлечения финансирования, о том, как повысить уровень клиентского сервиса в компании, и многом другом, а также получить личные консультации экспертов.</text:p>
      <text:p text:style-name="Text_20_body"> </text:p>
      <text:p text:style-name="Text_20_body">25 мая на площадке «Цифровое деловое пространство» в Москве пройдет форум-фестиваль «Мамы. Дети. Бизнес». На нем обменяются идеями и опытом женщины, которые хотят успешно совмещать материнство и предпринимательство.</text:p>
      <text:p text:style-name="Text_20_body"> </text:p>
      <text:p text:style-name="Text_20_body">«Форум станет площадкой для встречи более 800 успешных и креативных женщин столицы, которые умело сочетают материнство и предпринимательскую деятельность. Событие будет полезно тем, кто ищет баланс между семьей и работой, находится в поиске прибыльной и увлекательной бизнес-идеи, думает о материнстве, но сомневается, что свое дело и воспитание детей могут быть совместимы, а также тем бизнес-леди, кто знает, как пережить все вышеупомянутые кризисные этапы и готов делиться своим опытом с другими. Кроме того, женщины смогут посетить мероприятие вместе с подрастающим поколением: для маленьких гостей организован детский клуб и подготовлено занятие по финансовой грамотности», — рассказала <text:bookmark-start text:name="id__GoBack"/><text:span text:style-name="T1">Кристина Кострома</text:span><text:bookmark-end text:name="id__GoBack"/>, руководитель Департамента предпринимательства и инновационного развития Москвы.</text:p>
      <text:p text:style-name="Text_20_body"> </text:p>
      <text:p text:style-name="Text_20_body">Участницы могут выбрать и посетить те мероприятия форума-фестиваля, которые интересны именно им. В зале «Знания и открытия» пройдет панельная дискуссия, посвященная региональным и федеральным мерам поддержки предпринимателей. После нее столичные бизнес-леди расскажут о технологиях выстраивания успешной коммуникации с клиентами и партнерами. Кроме того, представители крупнейших отечественных маркетплейсов поделятся секретами продвижения товаров в интернете.</text:p>
      <text:p text:style-name="Text_20_body"> </text:p>
      <text:p text:style-name="Text_20_body">На тренингах в лектории «Практикум» расскажут, как вести семейный и рабочий бюджеты, что нужно для организации всех составляющих жизни бренда и почему важен фирменный стиль. Предпринимательницы также узнают о методах продвижения своего дела на онлайн- и офлайн-площадках, в том числе при помощи инструментов сторителлинга.</text:p>
      <text:p text:style-name="Text_20_body"> </text:p>
      <text:p text:style-name="Text_20_body">В зале «Бизнес» эксперты помогут с генерацией бизнес-идей, расскажут о социальном предпринимательстве и методах привлечения финансирования. Кроме того, гости получат много полезной информации о ведении своего дела по франшизе.</text:p>
      <text:p text:style-name="Text_20_body"> </text:p>
      <text:p text:style-name="Text_20_body">Для тех, кто желает научиться грамотно распределять ресурсы между семьей, бизнесом и хобби, овладеть навыками позитивной коммуникации и расширить знания об эмоциональном интеллекте, будет работать лекторий «Мамы».</text:p>
      <text:p text:style-name="Text_20_body"> </text:p>
      <text:p text:style-name="Text_20_body">В лектории «Вдохновение» желающие связать свое дело с модой, здоровым образом жизни или культурными традициями смогут узнать о поиске идей и вариантах их реализации. Площадка превратится в бизнес-квартирник с живой музыкой. Участники творческой встречи поделятся со зрительницами секретами ведения своего дела, расскажут о проектах, семейных ценностях, принципах воспитания детей и многом другом.</text:p>
      <text:p text:style-name="Text_20_body"> </text:p>
      <text:p text:style-name="Text_20_body">Для предпринимательниц, которые хотят повысить уровень сервиса в компании, в лектории «Образовательная гостиная» пройдет бизнес-игра «В тапках клиента». В рамках индивидуальной менторской гостиной участницы получат личные консультации экспертов по различным тематикам. На них необходимо предварительно записаться.</text:p>
      <text:p text:style-name="Text_20_body"> </text:p>
      <text:p text:style-name="Text_20_body">Регистрация на мероприятие и более подробная программа форума-фестиваля доступны <text:a xlink:type="simple" xlink:href="https://mdb.my-registration.ru/" office:name=""><text:span text:style-name="Definition">по ссылке</text:span></text:a>.</text:p>
      <text:p text:style-name="Text_20_body"> </text:p>
      <text:p text:style-name="Text_20_body">«Мамы. Дети. Бизнес» — это часть деловой программы Московской недели предпринимательства. Организаторы мероприятия — Минэкономразвития России, <text:a xlink:type="simple" xlink:href="https://www.mos.ru/dpir/" office:name=""><text:span text:style-name="Definition">Департамент предпринимательства и инновационного развития Москвы</text:span></text:a> и Фонд поддержки социальных проектов. Форум-фестиваль проводится в рамках национального проекта <text:a xlink:type="simple" xlink:href="https://xn--80aapampemcchfmo7a3c9ehj.xn--p1ai/projects/msp" office:name=""><text:span text:style-name="Definition">«Малое и среднее предпринимательство и поддержка индивидуальной предпринимательской инициативы»</text:span></text:a>, который инициировал Президент Российской Федерации. Подробнее об этом и других национальных проектах, реализуемых в Москве, <text:a xlink:type="simple" xlink:href="https://www.mos.ru/city/projects/national/" office:name=""><text:span text:style-name="Definition">можно узнать здесь</text:span></text:a>.</text:p>
      <text:p text:style-name="Text_20_body"> </text:p>
      <text:p text:style-name="Text_20_body"><text:line-break/></text:p>
      <text:p text:style-name="Text_20_body">Адрес страницы: <text:a xlink:type="simple" xlink:href="http://brateevo.mos.ru/economy-and-consumer-market/detail/12380607.html" office:name=""><text:span text:style-name="Definition">http://brateevo.mos.ru/economy-and-consumer-market/detail/12380607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19T20:45:35Z</meta:creation-date>
    <dc:date>2024-06-19T20:45:35Z</dc:date>
  </office:meta>
</office:document-meta>
</file>