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вершены-работы-по-благоустройству-сквера-возле-памятника-погибшим-на-чернобыльской-аэс"/>Завершены работы по благоустройству сквера возле памятника погибшим на Чернобыльской АЭС<text:bookmark-end text:name="завершены-работы-по-благоустройству-сквера-возле-памятника-погибшим-на-чернобыльской-аэс"/></text:h>
      <text:p text:style-name="First_20_paragraph">13.11.2018</text:p>
      <text:p text:style-name="Text_20_body">Завершены строительно-монтажные работы по благоустройству сквера у памятника погибшим на Чернобыльской АЭС, расположенного в районе Ново-Переделкино, возле дома №6 по улице Шолохова. Они были выполнены в рамках мероприятий по улучшению транспортной и пешеходной доступности территорий, прилегающих к станциям метро строящейся Калининско-Солнцевской линии. Сейчас в сквере ведутся пуско-наладочные работы по подключению освещения.</text:p>
      <text:p text:style-name="Text_20_body">До начала работ пространство возле памятника и пешеходные дорожки, устроенные из асфальтобетона, были повреждены, а бордюрный камень разрушен. Освещение отсутствовало, газон был вытоптан.</text:p>
      <text:p text:style-name="Text_20_body">«В рамках благоустройства  на площади 611 кв. метров уложили вибропрессованную плитку «Готика».  Такая плитка - новинка на рынке благоустройства в России. Благодаря разнообразным декоративным заполнителям и дополнительной обработке поверхности эта бетонная плитка напоминает натуральный камень.  Кроме того, в сквере установили 317 метров бордюрного камня и устроили газон площадью более 2000 кв. метров», - рассказали в пресс-службе департамента капитального ремонта города Москвы.</text:p>
      <text:p text:style-name="Text_20_body">Возле памятника устроили качественное освещение, установив там 12 уличных торшеров. Также для удобства местных жителей и посетителей установили девять скамеек и девять урн.</text:p>
      <text:p text:style-name="Text_20_body">Обелиск во дворе дома № 6 по улице Шолохова был установлен 26 апреля 1997 года, в годовщину аварии на Чернобыльской атомной электростанции.</text:p>
      <text:p text:style-name="Text_20_body">Этот памятник - первый гранитный мемориал в Москве, посвященный ликвидаторам аварии на Чернобыльской АЭС. На нем высечены  слова: «Слава героям! Ценою своей жизни они остановили ядерную беду. Чернобыльцам - жителям Ново-Переделкино», а  посередине   изображена медаль ликвидаторам последствий аварии на ЧАЭС.</text:p>
      <text:p text:style-name="Text_20_body">В районе Ново-Переделкино живут 362 семьи,  переживших катастрофу в Чернобыле.</text:p>
      <text:p text:style-name="Text_20_body"> </text:p>
      <text:p text:style-name="Text_20_body"><text:line-break/></text:p>
      <text:p text:style-name="Text_20_body">Адрес страницы: <text:a xlink:type="simple" xlink:href="http://brateevo.mos.ru/capital-repair/detail/7694761.html" office:name=""><text:span text:style-name="Definition">http://brateevo.mos.ru/capital-repair/detail/7694761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0:47:26Z</meta:creation-date>
    <dc:date>2023-05-30T10:47:26Z</dc:date>
  </office:meta>
</office:document-meta>
</file>